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wijzingsbesluit toezichthouder in de zin artikel 5:11 Algemene wet bestuurs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</text:p>
            <text:p text:style-name="common-al">Overwegende dat het wenselijk en doelmatig is te voorzien in de aanwijzing van een toezichthouder in de zin van artikel 5:11 van de Algemene wet bestuursrecht in samenhang met de onderscheidenlijke wettelijke voorschriften;</text:p>
            <text:p text:style-name="common-al">Gelet op het bepaalde in titel 5.2 van de Algemene wet bestuursrecht;</text:p>
            <text:p text:style-name="common-al"/>
            <text:p text:style-name="common-al">BESLUITEN:</text:p>
            <text:p text:style-name="common-al">1. aan te wijzen:</text:p>
            <text:p text:style-name="common-al">als toezichthouder in de zin van artikel 5.10 van de Wet algemene bepalingen omgevingsrecht;</text:p>
            <text:p text:style-name="common-al">als toezichthouder in de zin artikel 95 van de Wet bodembescherming;</text:p>
            <text:p text:style-name="common-al"/>
            <text:p text:style-name="common-al">de heer P. Krikke in de functie van Wabo vergunningverlener milieu c.a.</text:p>
            <text:p text:style-name="common-al"/>
            <text:p text:style-name="common-al">2. Dit besluit treedt in werking op de dag nadat deze, op de voorgeschreven wijze, bekend is gemaakt.</text:p>
            <text:p text:style-name="common-al"/>
            <text:p text:style-name="common-al">Aldus besloten op 29 januari 2019</text:p>
            <text:p text:style-name="common-al"/>
            <text:p text:style-name="common-al">Burgemeester en wethouders van Heerenveen.</text:p>
            <text:p text:style-name="common-al">Namens dezen,</text:p>
            <text:p text:style-name="common-al"/>
            <text:p text:style-name="common-al">De directeur,</text:p>
            <text:p text:style-name="last-al">J. van Leeuwestijn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076</text:span><text:line-break/><text:date style:data-style-name="dag" text:fixed="true" text:date-value="2019-02-04"/><text:line-break/><text:date style:data-style-name="jaar" text:fixed="true" text:date-value="2019-0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5076</text:span><text:date style:data-style-name="nicedate" text:fixed="true" text:date-value="2019-0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5076</text:span><text:date style:data-style-name="nicedate" text:fixed="true" text:date-value="2019-0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wijzingsbesluit toezichthouder in de zin artikel 5:11 Algemene wet bestuursrech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04</meta:user-defined>
    <meta:user-defined meta:name="OVERHEIDop.publicationIssue">25076</meta:user-defined>
    <meta:user-defined meta:name="OVERHEIDop.GmbID/DC.identifier">gmb-2019-25076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DC.source">artikel 5:11 van de Algemene wet bestuursrecht;1.0:c:BWBR0005537&amp;artikel=5%3A11&amp;g=2019-01-01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Heerenveen</meta:user-defined>
    <dc:language>nl</dc:language>
    <meta:user-defined meta:name="OVERHEIDgvop.Informatietype/DC.type">Overige besluiten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op.versieInformatie"/>
  </office:meta>
</office:document-meta>
</file>