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leidskader elektrische laadinfrastructuur in de openbare ruimte</text:p>
      <text:section text:name="zakelijke-mededeling_id1-3-2" text:style-name="zakelijke-mededeling">
        <text:section text:name="zakelijke-mededeling-tekst_id1-3-2-1" text:style-name="zakelijke-mededeling-tekst">
          <text:section text:name="tekst_id1-3-2-1-1" text:style-name="tekst">
            <text:p text:style-name="common-al">In de gemeente Heerenveen rijden steeds meer elektrische auto’s rond. Niet alle inwoners en bezoekers met een elektrische auto kunnen thuis of op eigen terrein laden. Voor deze mensen willen ondernemers laadpalen in de openbare ruimte plaatsen. </text:p>
            <text:p text:style-name="common-al">De gemeente wil aan iedereen duidelijkheid geven over de afspraken en regels over laadpalen in de openbare ruimte. Burgemeester en wethouders hebben hiervoor een beleidskader gemaakt. Iedereen heeft nu de kans om het beleidskader te lezen en daarop te reageren. Daarna wordt het beleidskader vastgesteld.</text:p>
            <text:p text:style-name="common-al">Meer informatie?Het beleidskader is terug te lezen op de website van de gemeente via <text:a xlink:href="http://www.heerenveen.nl/terinzage" xlink:type="simple">www.heerenveen.nl/terinzage</text:a>. Wij kunnen het beleidskader ook naar u e-mailen. Neem dan contact op met Michiel de Boer van de afdeling IBOR via telefoonnummer 14 0513 of per e-mail: <text:a xlink:href="mailto:michiel.deboer@heerenveen.nl" xlink:type="simple">michiel.deboer@heerenveen.nl</text:a>;</text:p>
            <text:p text:style-name="common-al">Reageren? U kunt op het beleidskader reageren. Dat kunt u doen door een brief te schrijven aan het college van burgemeester en wethouders van Heerenveen. De brief kan naar de receptie van het gemeentehuis gebracht worden of opgestuurd worden naar: Postbus 15000, 8440 GA Heerenveen. U kunt ook een reactie sturen via de e-mail naar <text:a xlink:href="mailto:michiel.deboer@heerenveen.nl" xlink:type="simple">michiel.deboer@heerenveen.nl</text:a></text:p>
            <text:p text:style-name="common-al">U kunt reageren tot en met 14 november 201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9637</text:span><text:line-break/><text:date style:data-style-name="dag" text:fixed="true" text:date-value="2019-10-16"/><text:line-break/><text:date style:data-style-name="jaar" text:fixed="true" text:date-value="2019-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9637</text:span><text:date style:data-style-name="nicedate" text:fixed="true" text:date-value="2019-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49637</text:span><text:date style:data-style-name="nicedate" text:fixed="true" text:date-value="2019-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1.6/xml/MC-DRP-OverigeInformatie-Web-ZM.xml</meta:user-defined>
    <meta:user-defined meta:name="OVERHEID.Gemeente/DC.creator">Heerenveen</meta:user-defined>
    <meta:user-defined meta:name="OVERHEID.Informatietype/DC.type">officiële publicatie</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TaxonomieBeleidsagenda/OVERHEID.category">Ruimte en infrastructuur | Organisatie en beleid</meta:user-defined>
    <dc:language>nl</dc:language>
    <meta:user-defined meta:name="OVERHEID.Gemeente/DC.spatial">Heerenveen</meta:user-defined>
    <meta:user-defined meta:name="DC.title">Beleidskader elektrische laadinfrastructuur in de openbare ruimte</meta:user-defined>
    <meta:user-defined meta:name="DCTERMS.W3CDTF/DCTERMS.available">2019-10-16</meta:user-defined>
    <meta:user-defined meta:name="DCTERMS.W3CDTF/OVERHEIDop.jaargang">2019</meta:user-defined>
    <meta:user-defined meta:name="OVERHEIDop.publicationIssue">249637</meta:user-defined>
    <meta:user-defined meta:name="OVERHEIDop.GmbID/DC.identifier">gmb-2019-249637</meta:user-defined>
    <meta:user-defined meta:name="OVERHEIDop.versieInformatie"/>
  </office:meta>
</office:document-meta>
</file>