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MARIJKEMUOI-WEI 13, ORANJEWOU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een bruiloft op 18 mei 2019 op de locatie Marijkemuoi-wei 13  te Oranjewoud (9 januari 2019).</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877</text:span><text:line-break/><text:date style:data-style-name="dag" text:fixed="true" text:date-value="2019-02-04"/><text:line-break/><text:date style:data-style-name="jaar" text:fixed="true" text:date-value="2019-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877</text:span><text:date style:data-style-name="nicedate" text:fixed="true" text:date-value="2019-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877</text:span><text:date style:data-style-name="nicedate" text:fixed="true" text:date-value="2019-02-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GELUID, MARIJKEMUOI-WEI 13, ORANJEWOUD</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4</meta:user-defined>
    <meta:user-defined meta:name="OVERHEIDop.publicationIssue">24877</meta:user-defined>
    <meta:user-defined meta:name="OVERHEIDop.GmbID/DC.identifier">gmb-2019-24877</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3JG 13</meta:user-defined>
    <meta:user-defined meta:name="OVERHEIDop.woonplaats">Oranjewoud</meta:user-defined>
    <meta:user-defined meta:name="OVERHEIDop.straatnaam">Marijkemuoi-wei</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4743 551877</meta:user-defined>
    <meta:user-defined meta:name="OVERHEIDop.versieInformatie"/>
  </office:meta>
</office:document-meta>
</file>