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Uitwerking Skoatterwâld Middenzone Oost, deel 2,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7 september 2019 de uitwerking Skoatterwâld (Middenzone Oost, deel 1), van het bestemmingsplan 2<text:span text:style-name="sup">e</text:span> en 3<text:span text:style-name="sup">e</text:span> fase Skoatterwâld, gewijzigd hebben vastgesteld. </text:p>
            <text:p text:style-name="common-al">Het plangebied ligt in Heerenveen in de wijk Skoatterwâld, ten oosten van het woongebied De Creek (in aanbouw), ten zuiden van de Korte Venen en ten noorden van de Potsenmaker.</text:p>
            <text:p text:style-name="common-al">Bij vaststelling zijn de volgende wijzigingen aangebracht in de regels van de uitwerking:</text:p>
            <text:p text:style-name="common-al"/>
            <text:list text:style-name="id1-3-2-1-1-5">
              <text:list-item text:style-override="id1-3-2-1-1-5-1">
                <text:number>1.</text:number>
                <text:p text:style-name="al">In artikel 2 lid 2.4 is na het tekstdeel achter de laatste bullet, toegevoegd:</text:p>
              </text:list-item>
            </text:list>
            <text:list text:style-name="id1-3-2-1-1-6">
              <text:list-item text:style-override="id1-3-2-1-1-6-1">
                <text:number>a. </text:number>
                <text:p text:style-name="al">
                <text:span text:style-name="nadrukcur">kan met een omgevingsvergunning worden afgeweken van het bepaalde in lid 2.2.1 en lid 2.2.3 sub a onder 1 in die zin dat bijbehorende bouwwerken op minder dan 1 m tot de perceelgrens die grenst aan het openbaar gebied worden gebouwd;</text:span>
              </text:p>
              </text:list-item>
            </text:list>
            <text:p text:style-name="common-al"> </text:p>
            <text:list text:style-name="id1-3-2-1-1-8">
              <text:list-item text:style-override="id1-3-2-1-1-8-1">
                <text:number>2.</text:number>
                <text:p text:style-name="al">voorzover nodig zijn leden vernummerd, naar aanleiding van de wijziging onder 1.</text:p>
              </text:list-item>
            </text:list>
            <text:p text:style-name="common-al"> </text:p>
            <text:p text:style-name="common-al">Verder is de toelichting op onderdelen verbeterd.</text:p>
            <text:p text:style-name="common-al"> </text:p>
            <text:p text:style-name="common-al">
            <text:span text:style-name="nadrukondlijn">Uitwerking</text:span>
          </text:p>
            <text:p text:style-name="common-al">In de uitwerking worden regels vastgelegd voor de inrichting van het gebied met woningen, wegen, groen en water. Het aantal woningen dat gebouwd kan worden bedraagt ten hoogste 38. In het plangebied worden circa 58 openbare parkeerplaatsen aangelegd.</text:p>
            <text:p text:style-name="common-al"> </text:p>
            <text:p text:style-name="common-al">
            <text:span text:style-name="nadrukondlijn">Ter inzage</text:span>
          </text:p>
            <text:p text:style-name="common-al">Het besluit van burgemeester en wethouders en de vastgestelde uitwerking, met de daar bijbehorende bijlagen, liggen met ingang van donderdag 3 oktober 2019, gedurende 6 weken, ter inzage op de volgende plaatsen:</text:p>
            <text:list text:style-name="id1-3-2-1-1-17">
              <text:list-item text:style-override="id1-3-2-1-1-17-1">
                <text:number>1.</text:number>
                <text:p text:style-name="al">op de website </text:p>
              </text:list-item>
              <text:list-item text:style-override="id1-3-2-1-1-17-2">
                <text:number>2.</text:number>
                <text:p text:style-name="al">bij de receptie van het gemeentehuis, Crackstraat 2 te Heerenveen, tijdens openingsuren;</text:p>
              </text:list-item>
              <text:list-item text:style-override="id1-3-2-1-1-17-3">
                <text:number>3.</text:number>
                <text:p text:style-name="al">
                <text:a xlink:href="http://www.heerenveen.nl/" xlink:type="simple">www.heerenveen.nl</text:a> </text:p>
              </text:list-item>
            </text:list>
            <text:p text:style-name="common-al">
            <text:span text:style-name="nadrukondlijn">Beroep instellen</text:span>
          </text:p>
            <text:p text:style-name="common-al">Belanghebbenden aan wie redelijkerwijs niet kan worden verweten dat zij geen zienswijze bij burgemeester en wethouders naar voren hebben gebracht, kunnen gedurende de termijn van ter inzage ligging (beroepstermijn) tegen de vastgestelde uitwerking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de vaststelling in de uitwerking zijn aangebracht.</text:p>
            <text:p text:style-name="common-al"> </text:p>
            <text:p text:style-name="common-al">Beroepschriften moeten worden gericht aan de Afdeling bestuursrechtspraak van de Raad van State, Postbus 20019, 2500 EA, Den Haag.</text:p>
            <text:p text:style-name="common-al"> </text:p>
            <text:p text:style-name="common-al">Beroepschriften moeten worden gericht aan de Afdeling bestuursrechtspraak van de Raad van State, Postbus 20019, 2500 EA, Den Haag.</text:p>
            <text:p text:style-name="common-al"> </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text:p>
            <text:p text:style-name="common-al"> </text:p>
            <text:p text:style-name="common-al">
            <text:span text:style-name="nadrukondlijn">Griffierecht</text:span>
          </text:p>
            <text:p text:style-name="common-al">Voor zowel voor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text:p>
            <text:p text:style-name="common-al"> </text:p>
            <text:p text:style-name="common-al">
            <text:span text:style-name="nadrukondlijn">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5726</text:span><text:line-break/><text:date style:data-style-name="dag" text:fixed="true" text:date-value="2019-10-02"/><text:line-break/><text:date style:data-style-name="jaar" text:fixed="true" text:date-value="2019-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5726</text:span><text:date style:data-style-name="nicedate" text:fixed="true" text:date-value="2019-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5726</text:span><text:date style:data-style-name="nicedate" text:fixed="true" text:date-value="2019-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SkoatterwaldMZ02-VG01</meta:user-defined>
    <dc:language>nl</dc:language>
    <meta:user-defined meta:name="OVERHEID.EPSG28992/DC.spatial">193163 552796</meta:user-defined>
    <meta:user-defined meta:name="DC.title">Uitwerking Skoatterwâld Middenzone Oost, deel 2, vastgesteld</meta:user-defined>
    <meta:user-defined meta:name="OVERHEID.PostcodeHuisnummer/OVERHEIDop.postcodeHuisnummer">8448VK 1</meta:user-defined>
    <meta:user-defined meta:name="OVERHEIDop.straatnaam">Potsenmaker</meta:user-defined>
    <meta:user-defined meta:name="OVERHEIDop.woonplaats">Heerenveen</meta:user-defined>
    <meta:user-defined meta:name="DCTERMS.W3CDTF/DCTERMS.available">2019-10-02</meta:user-defined>
    <meta:user-defined meta:name="DCTERMS.W3CDTF/OVERHEIDop.jaargang">2019</meta:user-defined>
    <meta:user-defined meta:name="OVERHEIDop.publicationIssue">235726</meta:user-defined>
    <meta:user-defined meta:name="OVERHEIDop.GmbID/DC.identifier">gmb-2019-235726</meta:user-defined>
    <meta:user-defined meta:name="OVERHEIDop.versieInformatie"/>
  </office:meta>
</office:document-meta>
</file>