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anleggen van een inrit, Verlengde Vleutenseweg, ter hoogte van spoor km 2.15 te Utrecht, HZ_WABO-19-0269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de Vleutenseweg, ter hoogte van spoor km 2.15 te Utrecht</text:span>
          </text:p>
            <text:p text:style-name="common-al">HZ_WABO-19-02692</text:p>
            <text:p text:style-name="common-al">Toelichting: het aanleggen van een inrit</text:p>
            <text:p text:style-name="common-al">Datum ontvangst aanvraag: 28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440</text:span><text:line-break/><text:date style:data-style-name="dag" text:fixed="true" text:date-value="2019-01-31"/><text:line-break/><text:date style:data-style-name="jaar" text:fixed="true" text:date-value="2019-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3440</text:span><text:date style:data-style-name="nicedate" text:fixed="true" text:date-value="2019-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3440</text:span><text:date style:data-style-name="nicedate" text:fixed="true" text:date-value="2019-01-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aanleggen van een inrit, Verlengde Vleutenseweg, ter hoogte van spoor km 2.15 te Utrecht, HZ_WABO-19-0269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31</meta:user-defined>
    <meta:user-defined meta:name="OVERHEIDop.publicationIssue">23440</meta:user-defined>
    <meta:user-defined meta:name="OVERHEIDop.GmbID/DC.identifier">gmb-2019-23440</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4796</meta:user-defined>
    <meta:user-defined meta:name="OVERHEID.EPSG28992/DC.spatial">134106.41 456637.79</meta:user-defined>
    <meta:user-defined meta:name="OVERHEIDop.versieInformatie"/>
  </office:meta>
</office:document-meta>
</file>