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f besluit Wet bodembescherming Tooropstraat 117-119, Nijmegen</text:p>
      <text:section text:name="zakelijke-mededeling_id1-3-2" text:style-name="zakelijke-mededeling">
        <text:section text:name="zakelijke-mededeling-tekst_id1-3-2-1" text:style-name="zakelijke-mededeling-tekst">
          <text:section text:name="tekst_id1-3-2-1-1" text:style-name="tekst">
            <text:p text:style-name="common-al">NIPA Milieutechniek BV heeft gemeld dat sanering van de bodem aan Tooropstraat 117-119 in Nijmegen is afgerond.</text:p>
            <text:p text:style-name="common-al">Binnen de saneringslocatie is over een oppervlakte van 1811 m2 de bodem tot circa 1,2 meter ontgraven en over 200 m2 tot 2,0 meter diepte. Er is 1.706 m3 met zware metalen en PAK verontreinigde grond naar een erkende grondverwerkers afgevoerd. Uit eindbemonstering van de saneringsput en –wand blijkt dat de verontreiniging in zijn geheel tot aan de locale maximale waarde is verwijderd.</text:p>
            <text:p text:style-name="common-al">Ter plaatse van een ondergrondse olietank is de grond sterk verontreinigd met minerale olie. De olietank is gesaneerd en de met olie verontreinigde grond is ontgraven tot 4,5 meter diepte. Uit de put- en wandmonsters blijkt dat de kern van de verontreiniging een oppervlakte van circa 2 m2 heeft. De restverontreiniging bestaat uit naar inschatting een bodemvolume van 20 m3 sterk met olie verontreinigde grond. Deze restverontreiniging zal kadastraal worden geregistreerd.</text:p>
            <text:p text:style-name="common-al">De saneringsput is aangevuld met 425 m3 schoon zand en met 540 m3 grond van ‘wonen’-kwaliteit.</text:p>
            <text:p text:style-name="common-al">Binnen de saneringslocatie zijn ook twee gevallen van niet ernstige bodemverontreiniging (met PCB en VOCl) verwijderd, waarvoor aparte saneringsverslagen worden opgesteld.</text:p>
            <text:p text:style-name="common-al">De conclusie van het college van burgemeester en wethouders van de gemeente Nijmegen is dat de sanering is uitgevoerd zoals dat in de regeling uniforme saneringen is beschreven. Het college heeft ingestemd met het evaluatieverslag.</text:p>
            <text:p text:style-name="common-al">
            <text:span text:style-name="nadrukvet">Inzage</text:span>
          </text:p>
            <text:p text:style-name="common-al">U kunt het besluit en de erbij horende stukken inzien via onderstaande snelkoppelingen vanaf 25 september 2019. Ze kunnen ook digitaal worden ingezien bij de gemeentelijke informatiebalie in de Stadswinkel, Mariënburg 30 in Nijmegen.</text:p>
            <text:p text:style-name="common-al">
            <text:span text:style-name="nadrukvet">Bezwaar</text:span>
          </text:p>
            <text:p text:style-name="common-al">Er is een bezwarentermijn van 6 weken vanaf 25 september 2019. Belanghebbenden die het niet eens zijn met ons besluit kunnen in deze periode een bezwaarschrift indienen.</text:p>
            <text:p text:style-name="common-al">Als u bezwaar wilt maken, moet u het bezwaarschrift richten aan het college van burgemeester en wethouders van Nijmegen, t.a.v. Afdeling Juridische Zaken, team rechtsbescherming (JZ20), Postbus 9105, 6500 HG Nijmegen.</text:p>
            <text:p text:style-name="common-al">In het bezwaarschrift moet in ieder geval staan:</text:p>
            <text:p text:style-name="common-al">- uw naam en adres;</text:p>
            <text:p text:style-name="common-al">- de datum;</text:p>
            <text:p text:style-name="common-al">- tegen welk besluit u bezwaar maakt;</text:p>
            <text:p text:style-name="common-al">- waarom u bezwaar maakt;</text:p>
            <text:p text:style-name="common-al">- ondertekening bezwaarschrift.</text:p>
            <text:p text:style-name="common-al">Voor informatie kunt u contact opnemen met de heer P.R. Erades van bureau Leefomgevingskwaliteit, telefoonnummer (024) 329 9641.</text:p>
            <text:p text:style-name="common-al">Snelkoppelingen naar het besluit en de onderliggende de stukken:</text:p>
            <text:p text:style-name="common-al">Meldingsformulier BUS immobiel: Boot organiserend ingenieursburo, Tooropstraat 117-119 Nijmegen, P18-0148-019, 25 januari 2019: <text:a xlink:href="http://www.nijmegen.nl/vergunningpagina/Document/DownloadOne?documentNr=D190089840" xlink:type="simple">http://www.nijmegen.nl/vergunningpagina/Document/DownloadOne?documentNr=D190089840</text:a></text:p>
            <text:p text:style-name="common-al">Notitie: aanvulling op BUS Melding Tooropstraat 117-119 te Nijmegen van 18 februari 2019: <text:a xlink:href="http://www.nijmegen.nl/vergunningpagina/Document/DownloadOne?documentNr=D190289911" xlink:type="simple">http://www.nijmegen.nl/vergunningpagina/Document/DownloadOne?documentNr=D190289911</text:a></text:p>
            <text:p text:style-name="common-al">Formulier BUS-melding Evaluatie Immobiele verontreiniging, Tooropstraat 117-119 te Nijmegen met bijlagen, ondertekend op 24 juli 2019: <text:a xlink:href="http://www.nijmegen.nl/vergunningpagina/Document/DownloadOne?documentNr=D190490959" xlink:type="simple">http://www.nijmegen.nl/vergunningpagina/Document/DownloadOne?documentNr=D190490959</text:a></text:p>
            <text:p text:style-name="last-al">Besluit instemming evaluatieverslag bodemsanering Tooropstraat 117-119: <text:a xlink:href="http://www.nijmegen.nl/vergunningpagina/Document/DownloadOne?documentNr=D190496407" xlink:type="simple">http://www.nijmegen.nl/vergunningpagina/Document/DownloadOne?documentNr=D190496407</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233492</text:span><text:line-break/><text:date style:data-style-name="dag" text:fixed="true" text:date-value="2019-09-25"/><text:line-break/><text:date style:data-style-name="jaar" text:fixed="true" text:date-value="2019-09-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33492</text:span><text:date style:data-style-name="nicedate" text:fixed="true" text:date-value="2019-09-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33492</text:span><text:date style:data-style-name="nicedate" text:fixed="true" text:date-value="2019-09-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Web-ZM/1.5/xml/MC-DRP-BeschikkingAfhandeling-Web-ZM.xml</meta:user-defined>
    <meta:user-defined meta:name="OVERHEID.Gemeente/DC.creator">Nijmegen</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Nijmegen</meta:user-defined>
    <meta:user-defined meta:name="OVERHEID.Gemeente/OVERHEID.authority">Nijmegen</meta:user-defined>
    <meta:user-defined meta:name="OVERHEID.TaxonomieBeleidsagenda/OVERHEID.category">Natuur en milieu | Organisatie en beleid</meta:user-defined>
    <dc:language>nl</dc:language>
    <meta:user-defined meta:name="OVERHEID.EPSG28992/DC.spatial">189038 427679</meta:user-defined>
    <meta:user-defined meta:name="DC.title">Definitief besluit Wet bodembescherming Tooropstraat 117-119, Nijmegen</meta:user-defined>
    <meta:user-defined meta:name="OVERHEID.PostcodeHuisnummer/OVERHEIDop.postcodeHuisnummer">6521NK 117</meta:user-defined>
    <meta:user-defined meta:name="OVERHEIDop.straatnaam">Tooropstraat</meta:user-defined>
    <meta:user-defined meta:name="OVERHEIDop.woonplaats">Nijmegen</meta:user-defined>
    <meta:user-defined meta:name="DCTERMS.W3CDTF/DCTERMS.available">2019-09-25</meta:user-defined>
    <meta:user-defined meta:name="DCTERMS.W3CDTF/OVERHEIDop.jaargang">2019</meta:user-defined>
    <meta:user-defined meta:name="OVERHEIDop.publicationIssue">233492</meta:user-defined>
    <meta:user-defined meta:name="OVERHEIDop.GmbID/DC.identifier">gmb-2019-233492</meta:user-defined>
    <meta:user-defined meta:name="OVERHEIDop.versieInformatie"/>
  </office:meta>
</office:document-meta>
</file>