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LUWELAAN 33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garage/berging op het perceel Veluwelaan 33 te Heerenveen  </text:p>
            <text:p text:style-name="common-al">(28-01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3326</text:span><text:line-break/><text:date style:data-style-name="dag" text:fixed="true" text:date-value="2019-01-31"/><text:line-break/><text:date style:data-style-name="jaar" text:fixed="true" text:date-value="2019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3326</text:span><text:date style:data-style-name="nicedate" text:fixed="true" text:date-value="2019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3326</text:span><text:date style:data-style-name="nicedate" text:fixed="true" text:date-value="2019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VELUWELAAN 33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1-31</meta:user-defined>
    <meta:user-defined meta:name="OVERHEIDop.publicationIssue">23326</meta:user-defined>
    <meta:user-defined meta:name="OVERHEIDop.GmbID/DC.identifier">gmb-2019-23326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3AD 33</meta:user-defined>
    <meta:user-defined meta:name="OVERHEIDop.woonplaats">Heerenveen</meta:user-defined>
    <meta:user-defined meta:name="OVERHEIDop.straatnaam">Veluwelaan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849 551296</meta:user-defined>
    <meta:user-defined meta:name="OVERHEIDop.versieInformatie"/>
  </office:meta>
</office:document-meta>
</file>