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E OPER 37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De Oper 37 te Nes </text:p>
            <text:p text:style-name="common-al">(27-01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011</text:span><text:line-break/><text:date style:data-style-name="dag" text:fixed="true" text:date-value="2019-01-31"/><text:line-break/><text:date style:data-style-name="jaar" text:fixed="true" text:date-value="2019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011</text:span><text:date style:data-style-name="nicedate" text:fixed="true" text:date-value="2019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3011</text:span><text:date style:data-style-name="nicedate" text:fixed="true" text:date-value="2019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E OPER 37 NES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31</meta:user-defined>
    <meta:user-defined meta:name="OVERHEIDop.publicationIssue">23011</meta:user-defined>
    <meta:user-defined meta:name="OVERHEIDop.GmbID/DC.identifier">gmb-2019-23011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4PJ 37</meta:user-defined>
    <meta:user-defined meta:name="OVERHEIDop.woonplaats">Nes</meta:user-defined>
    <meta:user-defined meta:name="OVERHEIDop.straatnaam">De Oper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6073 563536</meta:user-defined>
    <meta:user-defined meta:name="OVERHEIDop.versieInformatie"/>
  </office:meta>
</office:document-meta>
</file>