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gevelpui, Damstraat 2 te Utrecht, HZ_WABO-19-025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2 te Utrecht</text:span>
          </text:p>
            <text:p text:style-name="common-al">HZ_WABO-19-02581</text:p>
            <text:p text:style-name="common-al">Toelichting: het wijzigen van de gevelpui</text:p>
            <text:p text:style-name="common-al">Datum ontvangst aanvraag: 26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813</text:span><text:line-break/><text:date style:data-style-name="dag" text:fixed="true" text:date-value="2019-01-31"/><text:line-break/><text:date style:data-style-name="jaar" text:fixed="true" text:date-value="2019-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813</text:span><text:date style:data-style-name="nicedate" text:fixed="true" text:date-value="2019-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813</text:span><text:date style:data-style-name="nicedate" text:fixed="true" text:date-value="2019-01-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de gevelpui, Damstraat 2 te Utrecht, HZ_WABO-19-0258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31</meta:user-defined>
    <meta:user-defined meta:name="OVERHEIDop.publicationIssue">22813</meta:user-defined>
    <meta:user-defined meta:name="OVERHEIDop.GmbID/DC.identifier">gmb-2019-22813</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V 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4647</meta:user-defined>
    <meta:user-defined meta:name="OVERHEID.EPSG28992/DC.spatial">135594.5 455861.52</meta:user-defined>
    <meta:user-defined meta:name="OVERHEIDop.versieInformatie"/>
  </office:meta>
</office:document-meta>
</file>