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anderen en vergroten van het gebouw ten behoeve van een logiesfunctie, Keulsekade 37 te Utrecht, HZ_WABO-19-278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ulsekade 37 te Utrecht</text:span>
          </text:p>
            <text:p text:style-name="common-al">HZ_WABO-19-27831</text:p>
            <text:p text:style-name="common-al">Toelichting: het veranderen en vergroten van het gebouw ten behoeve van een logiesfunctie</text:p>
            <text:p text:style-name="common-al">Datum ontvangst aanvraag: 23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1458</text:span><text:line-break/><text:date style:data-style-name="dag" text:fixed="true" text:date-value="2019-08-28"/><text:line-break/><text:date style:data-style-name="jaar" text:fixed="true" text:date-value="2019-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458</text:span><text:date style:data-style-name="nicedate" text:fixed="true" text:date-value="2019-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11458</text:span><text:date style:data-style-name="nicedate" text:fixed="true" text:date-value="2019-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535.6 455917.47</meta:user-defined>
    <meta:user-defined meta:name="DC.title">Aanvraag omgevingsvergunning, het veranderen en vergroten van het gebouw ten behoeve van een logiesfunctie, Keulsekade 37 te Utrecht, HZ_WABO-19-27831</meta:user-defined>
    <meta:user-defined meta:name="OVERHEID.PostcodeHuisnummer/OVERHEIDop.postcodeHuisnummer">3531JX 37</meta:user-defined>
    <meta:user-defined meta:name="OVERHEIDop.straatnaam">Keulsekade</meta:user-defined>
    <meta:user-defined meta:name="OVERHEIDop.woonplaats">Utrecht</meta:user-defined>
    <meta:user-defined meta:name="DCTERMS.W3CDTF/DCTERMS.available">2019-08-28</meta:user-defined>
    <meta:user-defined meta:name="DCTERMS.W3CDTF/OVERHEIDop.jaargang">2019</meta:user-defined>
    <meta:user-defined meta:name="OVERHEIDop.externeBijlage">Aanvraagdocument publiceerbaar-A|exb-2019-41782</meta:user-defined>
    <meta:user-defined meta:name="OVERHEIDop.publicationIssue">211458</meta:user-defined>
    <meta:user-defined meta:name="OVERHEIDop.GmbID/DC.identifier">gmb-2019-211458</meta:user-defined>
    <meta:user-defined meta:name="OVERHEIDop.versieInformatie"/>
  </office:meta>
</office:document-meta>
</file>