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de aanbouw aan de achterkant van een woning, M.P. Lindostraat 9 te Utrecht, HZ_WABO-19-278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P. Lindostraat 9 te Utrecht</text:span>
          </text:p>
            <text:p text:style-name="common-al">HZ_WABO-19-27802</text:p>
            <text:p text:style-name="common-al">Toelichting: het vergroten van de aanbouw aan de achterkant van een woning</text:p>
            <text:p text:style-name="common-al">Datum ontvangst aanvraag: 22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1407</text:span><text:line-break/><text:date style:data-style-name="dag" text:fixed="true" text:date-value="2019-08-28"/><text:line-break/><text:date style:data-style-name="jaar" text:fixed="true" text:date-value="2019-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1407</text:span><text:date style:data-style-name="nicedate" text:fixed="true" text:date-value="2019-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1407</text:span><text:date style:data-style-name="nicedate" text:fixed="true" text:date-value="2019-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547.04 456212.18</meta:user-defined>
    <meta:user-defined meta:name="DC.title">Aanvraag omgevingsvergunning, het vergroten van de aanbouw aan de achterkant van een woning, M.P. Lindostraat 9 te Utrecht, HZ_WABO-19-27802</meta:user-defined>
    <meta:user-defined meta:name="OVERHEID.PostcodeHuisnummer/OVERHEIDop.postcodeHuisnummer">3532XE 9</meta:user-defined>
    <meta:user-defined meta:name="OVERHEIDop.straatnaam">M.P. Lindostraat</meta:user-defined>
    <meta:user-defined meta:name="OVERHEIDop.woonplaats">Utrecht</meta:user-defined>
    <meta:user-defined meta:name="DCTERMS.W3CDTF/DCTERMS.available">2019-08-28</meta:user-defined>
    <meta:user-defined meta:name="DCTERMS.W3CDTF/OVERHEIDop.jaargang">2019</meta:user-defined>
    <meta:user-defined meta:name="OVERHEIDop.externeBijlage">Aanvraagdocument publiceerbaar-A|exb-2019-41767</meta:user-defined>
    <meta:user-defined meta:name="OVERHEIDop.publicationIssue">211407</meta:user-defined>
    <meta:user-defined meta:name="OVERHEIDop.GmbID/DC.identifier">gmb-2019-211407</meta:user-defined>
    <meta:user-defined meta:name="OVERHEIDop.versieInformatie"/>
  </office:meta>
</office:document-meta>
</file>