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optrekken van de achtegevel en het plaatsen van twee dakkapellen aan de voorzijde van een woning, Groeneweg 39 te Utrecht, HZ_WABO-19-273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oeneweg 39 te Utrecht</text:span>
          </text:p>
            <text:p text:style-name="common-al">HZ_WABO-19-27366</text:p>
            <text:p text:style-name="common-al">Toelichting: het optrekken van de achtegevel en het plaatsen van twee dakkapellen aan de voorzijde van een woning</text:p>
            <text:p text:style-name="common-al">Datum ontvangst aanvraag: 19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9116</text:span><text:line-break/><text:date style:data-style-name="dag" text:fixed="true" text:date-value="2019-08-23"/><text:line-break/><text:date style:data-style-name="jaar" text:fixed="true" text:date-value="2019-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9116</text:span><text:date style:data-style-name="nicedate" text:fixed="true" text:date-value="2019-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9116</text:span><text:date style:data-style-name="nicedate" text:fixed="true" text:date-value="2019-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651.98 456107.8</meta:user-defined>
    <meta:user-defined meta:name="DC.title">Aanvraag omgevingsvergunning, het optrekken van de achtegevel en het plaatsen van twee dakkapellen aan de voorzijde van een woning, Groeneweg 39 te Utrecht, HZ_WABO-19-27366</meta:user-defined>
    <meta:user-defined meta:name="OVERHEID.PostcodeHuisnummer/OVERHEIDop.postcodeHuisnummer">3531VB 39</meta:user-defined>
    <meta:user-defined meta:name="OVERHEIDop.straatnaam">Groeneweg</meta:user-defined>
    <meta:user-defined meta:name="OVERHEIDop.woonplaats">Utrecht</meta:user-defined>
    <meta:user-defined meta:name="DCTERMS.W3CDTF/DCTERMS.available">2019-08-23</meta:user-defined>
    <meta:user-defined meta:name="DCTERMS.W3CDTF/OVERHEIDop.jaargang">2019</meta:user-defined>
    <meta:user-defined meta:name="OVERHEIDop.externeBijlage">Aanvraagdocument  publiceerbaar-A|exb-2019-41313</meta:user-defined>
    <meta:user-defined meta:name="OVERHEIDop.publicationIssue">209116</meta:user-defined>
    <meta:user-defined meta:name="OVERHEIDop.GmbID/DC.identifier">gmb-2019-209116</meta:user-defined>
    <meta:user-defined meta:name="OVERHEIDop.versieInformatie"/>
  </office:meta>
</office:document-meta>
</file>