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aanleggen van vijf tijdelijke in- en uitritten, Thomas à Kempisplantsoen en Cremerstraat te Utrecht,  HZ_WABO-18-382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homas à Kempisplantsoen en Cremerstraat te Utrecht</text:p>
            <text:p text:style-name="common-al">HZ_WABO-18-38226</text:p>
            <text:p text:style-name="common-al">Toelichting: het aanleggen van vijf tijdelijke in- en uitritt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801</text:span><text:line-break/><text:date style:data-style-name="dag" text:fixed="true" text:date-value="2019-01-29"/><text:line-break/><text:date style:data-style-name="jaar" text:fixed="true" text:date-value="2019-0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0801</text:span><text:date style:data-style-name="nicedate" text:fixed="true" text:date-value="2019-0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0801</text:span><text:date style:data-style-name="nicedate" text:fixed="true" text:date-value="2019-0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aanleggen van vijf tijdelijke in- en uitritten, Thomas à Kempisplantsoen en Cremerstraat te Utrecht,  HZ_WABO-18-38226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1-29</meta:user-defined>
    <meta:user-defined meta:name="OVERHEIDop.publicationIssue">20801</meta:user-defined>
    <meta:user-defined meta:name="OVERHEIDop.GmbID/DC.identifier">gmb-2019-20801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CA 39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367.86 456560.5</meta:user-defined>
    <meta:user-defined meta:name="OVERHEIDop.versieInformatie"/>
  </office:meta>
</office:document-meta>
</file>