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kappen van 38 bomen, Muntkade en Kanaalweg te Utrecht,  HZ_WABO-18-379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ntkade en Kanaalweg te Utrecht</text:p>
            <text:p text:style-name="common-al">HZ_WABO-18-37906</text:p>
            <text:p text:style-name="common-al">Toelichting: het kappen van 38 bom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789</text:span><text:line-break/><text:date style:data-style-name="dag" text:fixed="true" text:date-value="2019-01-29"/><text:line-break/><text:date style:data-style-name="jaar" text:fixed="true" text:date-value="2019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789</text:span><text:date style:data-style-name="nicedate" text:fixed="true" text:date-value="2019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789</text:span><text:date style:data-style-name="nicedate" text:fixed="true" text:date-value="2019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kappen van 38 bomen, Muntkade en Kanaalweg te Utrecht,  HZ_WABO-18-3790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9</meta:user-defined>
    <meta:user-defined meta:name="OVERHEIDop.publicationIssue">20789</meta:user-defined>
    <meta:user-defined meta:name="OVERHEIDop.GmbID/DC.identifier">gmb-2019-20789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AK 100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206.31 455302.72</meta:user-defined>
    <meta:user-defined meta:name="OVERHEIDop.versieInformatie"/>
  </office:meta>
</office:document-meta>
</file>