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ALBERT MOL’S MENNINGE NABIJ NUMMER 5 TJALLEBER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plaatsen van een noodbrug (tijdelijk voor 6 maanden) op het perceel Albert Mol's Menninge nabij nummer 5 te Tjalleberd (25 januari 2019).</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728</text:span><text:line-break/><text:date style:data-style-name="dag" text:fixed="true" text:date-value="2019-01-29"/><text:line-break/><text:date style:data-style-name="jaar" text:fixed="true" text:date-value="2019-0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0728</text:span><text:date style:data-style-name="nicedate" text:fixed="true" text:date-value="2019-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0728</text:span><text:date style:data-style-name="nicedate" text:fixed="true" text:date-value="2019-01-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ALBERT MOL’S MENNINGE NABIJ NUMMER 5 TJALLEBERD</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1-29</meta:user-defined>
    <meta:user-defined meta:name="OVERHEIDop.publicationIssue">20728</meta:user-defined>
    <meta:user-defined meta:name="OVERHEIDop.GmbID/DC.identifier">gmb-2019-20728</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58CN 5</meta:user-defined>
    <meta:user-defined meta:name="OVERHEIDop.woonplaats">Tjalleberd</meta:user-defined>
    <meta:user-defined meta:name="OVERHEIDop.straatnaam">Albert Mol's Menninge</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2416 557932</meta:user-defined>
    <meta:user-defined meta:name="OVERHEIDop.versieInformatie"/>
  </office:meta>
</office:document-meta>
</file>