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nieuwen en vergroten van een dakkapel aan de voorkant van een woning, 2e Delistraat 15 BS te Utrecht, HZ_WABO-19-272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2e Delistraat 15 BS te Utrecht</text:span>
          </text:p>
            <text:p text:style-name="common-al">HZ_WABO-19-27251</text:p>
            <text:p text:style-name="common-al">Toelichting: het vernieuwen en vergroten van een dakkapel aan de voorkant van een woning</text:p>
            <text:p text:style-name="common-al">Datum ontvangst aanvraag: 16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6967</text:span><text:line-break/><text:date style:data-style-name="dag" text:fixed="true" text:date-value="2019-08-21"/><text:line-break/><text:date style:data-style-name="jaar" text:fixed="true" text:date-value="2019-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6967</text:span><text:date style:data-style-name="nicedate" text:fixed="true" text:date-value="2019-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6967</text:span><text:date style:data-style-name="nicedate" text:fixed="true" text:date-value="2019-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961.56 456082.59</meta:user-defined>
    <meta:user-defined meta:name="DC.title">Aanvraag omgevingsvergunning, het vernieuwen en vergroten van een dakkapel aan de voorkant van een woning, 2e Delistraat 15 BS te Utrecht, HZ_WABO-19-27251</meta:user-defined>
    <meta:user-defined meta:name="OVERHEID.PostcodeHuisnummer/OVERHEIDop.postcodeHuisnummer">3531SW 15</meta:user-defined>
    <meta:user-defined meta:name="OVERHEIDop.straatnaam">2e Delistraat</meta:user-defined>
    <meta:user-defined meta:name="OVERHEIDop.woonplaats">Utrecht</meta:user-defined>
    <meta:user-defined meta:name="DCTERMS.W3CDTF/DCTERMS.available">2019-08-21</meta:user-defined>
    <meta:user-defined meta:name="DCTERMS.W3CDTF/OVERHEIDop.jaargang">2019</meta:user-defined>
    <meta:user-defined meta:name="OVERHEIDop.externeBijlage">Publiceerbaar-A|exb-2019-40771</meta:user-defined>
    <meta:user-defined meta:name="OVERHEIDop.publicationIssue">206967</meta:user-defined>
    <meta:user-defined meta:name="OVERHEIDop.GmbID/DC.identifier">gmb-2019-206967</meta:user-defined>
    <meta:user-defined meta:name="OVERHEIDop.versieInformatie"/>
  </office:meta>
</office:document-meta>
</file>