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, Vermeer-/Leusderkwartier, Overige ontheffingen APV (Algemeen Plaatselijke Verordening), Saffierweg 1, kennisgeving incidentele festiviteiten op 29 en 30 augustus en 2 september 2019, 30-07-2019. Rechtsmiddel: Bezwaa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sfoort, Vermeer-/Leusderkwartier, Overige ontheffingen APV (Algemeen Plaatselijke Verordening), Saffierweg 1, kennisgeving incidentele festiviteiten op 29 en 30 augustus en 2 september 2019, 30-07-2019. Rechtsmiddel: Bezwaar.</text:p>
            <text:p text:style-name="common-al"/>
            <text:p text:style-name="common-al">Stadsberichten, 14 augustus 2019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05498</text:span><text:line-break/><text:date style:data-style-name="dag" text:fixed="true" text:date-value="2019-08-21"/><text:line-break/><text:date style:data-style-name="jaar" text:fixed="true" text:date-value="2019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5498</text:span><text:date style:data-style-name="nicedate" text:fixed="true" text:date-value="2019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5498</text:span><text:date style:data-style-name="nicedate" text:fixed="true" text:date-value="2019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1.4/xml/MC-DRP-BeschikkingAfhandeling-Web-ZM.xml</meta:user-defined>
    <meta:user-defined meta:name="OVERHEID.Gemeente/DC.creator">Amersfoor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/OVERHEID.category">Onderwijs en wetenschap | Organisatie en beleid</meta:user-defined>
    <meta:user-defined meta:name="OVERHEIDop.referentienummer">6043873</meta:user-defined>
    <dc:language>nl</dc:language>
    <meta:user-defined meta:name="OVERHEID.EPSG28992/DC.spatial">155757 461472</meta:user-defined>
    <meta:user-defined meta:name="DC.title">Amersfoort, Vermeer-/Leusderkwartier, Overige ontheffingen APV (Algemeen Plaatselijke Verordening), Saffierweg 1, kennisgeving incidentele festiviteiten op 29 en 30 augustus en 2 september 2019, 30-07-2019. Rechtsmiddel: Bezwaar.</meta:user-defined>
    <meta:user-defined meta:name="OVERHEID.PostcodeHuisnummer/OVERHEIDop.postcodeHuisnummer">3817GR</meta:user-defined>
    <meta:user-defined meta:name="OVERHEIDop.straatnaam">Saffierweg</meta:user-defined>
    <meta:user-defined meta:name="OVERHEIDop.woonplaats">Amersfoort</meta:user-defined>
    <meta:user-defined meta:name="DCTERMS.W3CDTF/DCTERMS.available">2019-08-21</meta:user-defined>
    <meta:user-defined meta:name="DCTERMS.W3CDTF/OVERHEIDop.jaargang">2019</meta:user-defined>
    <meta:user-defined meta:name="OVERHEIDop.publicationIssue">205498</meta:user-defined>
    <meta:user-defined meta:name="OVERHEIDop.GmbID/DC.identifier">gmb-2019-205498</meta:user-defined>
    <meta:user-defined meta:name="OVERHEIDop.versieInformatie"/>
  </office:meta>
</office:document-meta>
</file>