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plaatsen van dakkapel en dakraam aan de voorkant van een woning, Urlusstraat 20 te Utrecht,  HZ_WABO-19-223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rlusstraat 20 te Utrecht</text:p>
            <text:p text:style-name="common-al">HZ_WABO-19-22307</text:p>
            <text:p text:style-name="common-al">Toelichting: het plaatsen van dakkapel en dakraam aan de voorkant van een woning</text:p>
            <text:p text:style-name="common-al">Datum besluit: 13 augustus 2019</text:p>
            <text:p text:style-name="common-al">Startdatum bezwaartermijn: 15 augustus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4949</text:span><text:line-break/><text:date style:data-style-name="dag" text:fixed="true" text:date-value="2019-08-19"/><text:line-break/><text:date style:data-style-name="jaar" text:fixed="true" text:date-value="2019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4949</text:span><text:date style:data-style-name="nicedate" text:fixed="true" text:date-value="2019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4949</text:span><text:date style:data-style-name="nicedate" text:fixed="true" text:date-value="2019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4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041.01 455320.73</meta:user-defined>
    <meta:user-defined meta:name="DC.title">Afgehandelde omgevingsvergunning, het plaatsen van dakkapel en dakraam aan de voorkant van een woning, Urlusstraat 20 te Utrecht,  HZ_WABO-19-22307</meta:user-defined>
    <meta:user-defined meta:name="OVERHEID.PostcodeHuisnummer/OVERHEIDop.postcodeHuisnummer">3533SN 20</meta:user-defined>
    <meta:user-defined meta:name="OVERHEIDop.straatnaam">Urlusstraat</meta:user-defined>
    <meta:user-defined meta:name="OVERHEIDop.woonplaats">Utrecht</meta:user-defined>
    <meta:user-defined meta:name="DCTERMS.W3CDTF/DCTERMS.available">2019-08-19</meta:user-defined>
    <meta:user-defined meta:name="DCTERMS.W3CDTF/OVERHEIDop.jaargang">2019</meta:user-defined>
    <meta:user-defined meta:name="OVERHEIDop.externeBijlage">publiceerbaar-A|exb-2019-40475</meta:user-defined>
    <meta:user-defined meta:name="OVERHEIDop.externeBijlage">Besluit omgevingsvergunning publiceerbaar|exb-2019-40476</meta:user-defined>
    <meta:user-defined meta:name="OVERHEIDop.publicationIssue">204949</meta:user-defined>
    <meta:user-defined meta:name="OVERHEIDop.GmbID/DC.identifier">gmb-2019-204949</meta:user-defined>
    <meta:user-defined meta:name="OVERHEIDop.versieInformatie"/>
  </office:meta>
</office:document-meta>
</file>