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groten van een dakkapel aan de voorzijde van een woning, Kanaalweg 128 te Utrecht,  HZ_WABO-19-206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weg 128 te Utrecht</text:p>
            <text:p text:style-name="common-al">HZ_WABO-19-20667</text:p>
            <text:p text:style-name="common-al">Toelichting: het vergroten van een dakkapel aan de voorzijde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4326</text:span><text:line-break/><text:date style:data-style-name="dag" text:fixed="true" text:date-value="2019-08-16"/><text:line-break/><text:date style:data-style-name="jaar" text:fixed="true" text:date-value="2019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4326</text:span><text:date style:data-style-name="nicedate" text:fixed="true" text:date-value="2019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4326</text:span><text:date style:data-style-name="nicedate" text:fixed="true" text:date-value="2019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4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289.67 455943.87</meta:user-defined>
    <meta:user-defined meta:name="DC.title">Verlenging beslistermijn omgevingsvergunning, het vergroten van een dakkapel aan de voorzijde van een woning, Kanaalweg 128 te Utrecht,  HZ_WABO-19-20667</meta:user-defined>
    <meta:user-defined meta:name="OVERHEID.PostcodeHuisnummer/OVERHEIDop.postcodeHuisnummer">3533HK 128</meta:user-defined>
    <meta:user-defined meta:name="OVERHEIDop.straatnaam">Kanaalweg</meta:user-defined>
    <meta:user-defined meta:name="OVERHEIDop.woonplaats">Utrecht</meta:user-defined>
    <meta:user-defined meta:name="DCTERMS.W3CDTF/DCTERMS.available">2019-08-16</meta:user-defined>
    <meta:user-defined meta:name="DCTERMS.W3CDTF/OVERHEIDop.jaargang">2019</meta:user-defined>
    <meta:user-defined meta:name="OVERHEIDop.publicationIssue">204326</meta:user-defined>
    <meta:user-defined meta:name="OVERHEIDop.GmbID/DC.identifier">gmb-2019-204326</meta:user-defined>
    <meta:user-defined meta:name="OVERHEIDop.versieInformatie"/>
  </office:meta>
</office:document-meta>
</file>