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maken van een doorbraak in de dragende wand van een woning, Lessinglaan 79 te Utrecht, HZ_WABO-19-2689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essinglaan 79 te Utrecht</text:span>
          </text:p>
            <text:p text:style-name="common-al">HZ_WABO-19-26890</text:p>
            <text:p text:style-name="common-al">Toelichting: het maken van een doorbraak in de dragende wand van een woning</text:p>
            <text:p text:style-name="common-al">Datum ontvangst aanvraag: 13 augustus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04249</text:span><text:line-break/><text:date style:data-style-name="dag" text:fixed="true" text:date-value="2019-08-16"/><text:line-break/><text:date style:data-style-name="jaar" text:fixed="true" text:date-value="2019-08-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04249</text:span><text:date style:data-style-name="nicedate" text:fixed="true" text:date-value="2019-08-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04249</text:span><text:date style:data-style-name="nicedate" text:fixed="true" text:date-value="2019-08-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4/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4123.18 455632.67</meta:user-defined>
    <meta:user-defined meta:name="DC.title">Aanvraag omgevingsvergunning, het maken van een doorbraak in de dragende wand van een woning, Lessinglaan 79 te Utrecht, HZ_WABO-19-26890</meta:user-defined>
    <meta:user-defined meta:name="OVERHEID.PostcodeHuisnummer/OVERHEIDop.postcodeHuisnummer">3533AT 79</meta:user-defined>
    <meta:user-defined meta:name="OVERHEIDop.straatnaam">Lessinglaan</meta:user-defined>
    <meta:user-defined meta:name="OVERHEIDop.woonplaats">Utrecht</meta:user-defined>
    <meta:user-defined meta:name="DCTERMS.W3CDTF/DCTERMS.available">2019-08-16</meta:user-defined>
    <meta:user-defined meta:name="DCTERMS.W3CDTF/OVERHEIDop.jaargang">2019</meta:user-defined>
    <meta:user-defined meta:name="OVERHEIDop.externeBijlage">Aanvraagdocument  publiceerbaar-A|exb-2019-40323</meta:user-defined>
    <meta:user-defined meta:name="OVERHEIDop.publicationIssue">204249</meta:user-defined>
    <meta:user-defined meta:name="OVERHEIDop.GmbID/DC.identifier">gmb-2019-204249</meta:user-defined>
    <meta:user-defined meta:name="OVERHEIDop.versieInformatie"/>
  </office:meta>
</office:document-meta>
</file>