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bouwen van een bedrijfsgedeelte tot koffiebranderij, Nijverheidskade 15 te Utrecht, HZ_WABO-19-2643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ijverheidskade 15 te Utrecht</text:span>
          </text:p>
            <text:p text:style-name="common-al">HZ_WABO-19-26433</text:p>
            <text:p text:style-name="common-al">Toelichting: het verbouwen van een bedrijfsgedeelte tot koffiebranderij</text:p>
            <text:p text:style-name="common-al">Datum ontvangst aanvraag: 8 augustus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1805</text:span><text:line-break/><text:date style:data-style-name="dag" text:fixed="true" text:date-value="2019-08-13"/><text:line-break/><text:date style:data-style-name="jaar" text:fixed="true" text:date-value="2019-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1805</text:span><text:date style:data-style-name="nicedate" text:fixed="true" text:date-value="2019-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1805</text:span><text:date style:data-style-name="nicedate" text:fixed="true" text:date-value="2019-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4/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192.39 456943.86</meta:user-defined>
    <meta:user-defined meta:name="DC.title">Aanvraag omgevingsvergunning, het verbouwen van een bedrijfsgedeelte tot koffiebranderij, Nijverheidskade 15 te Utrecht, HZ_WABO-19-26433</meta:user-defined>
    <meta:user-defined meta:name="OVERHEID.PostcodeHuisnummer/OVERHEIDop.postcodeHuisnummer">3534AZ 15</meta:user-defined>
    <meta:user-defined meta:name="OVERHEIDop.straatnaam">Nijverheidskade</meta:user-defined>
    <meta:user-defined meta:name="OVERHEIDop.woonplaats">Utrecht</meta:user-defined>
    <meta:user-defined meta:name="DCTERMS.W3CDTF/DCTERMS.available">2019-08-13</meta:user-defined>
    <meta:user-defined meta:name="DCTERMS.W3CDTF/OVERHEIDop.jaargang">2019</meta:user-defined>
    <meta:user-defined meta:name="OVERHEIDop.externeBijlage">Publiceerbaar-A|exb-2019-39805</meta:user-defined>
    <meta:user-defined meta:name="OVERHEIDop.publicationIssue">201805</meta:user-defined>
    <meta:user-defined meta:name="OVERHEIDop.GmbID/DC.identifier">gmb-2019-201805</meta:user-defined>
    <meta:user-defined meta:name="OVERHEIDop.versieInformatie"/>
  </office:meta>
</office:document-meta>
</file>