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omzetten van onzelfstandige kamerverhuur naar appartementen, Billitonstraat 22 te Utrecht, HZ_WABO-19-2629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illitonstraat 22 te Utrecht</text:span>
          </text:p>
            <text:p text:style-name="common-al">HZ_WABO-19-26299</text:p>
            <text:p text:style-name="common-al">Toelichting: het omzetten van onzelfstandige kamerverhuur naar appartementen</text:p>
            <text:p text:style-name="common-al">Datum ontvangst aanvraag: 6 augustus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00345</text:span><text:line-break/><text:date style:data-style-name="dag" text:fixed="true" text:date-value="2019-08-12"/><text:line-break/><text:date style:data-style-name="jaar" text:fixed="true" text:date-value="2019-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00345</text:span><text:date style:data-style-name="nicedate" text:fixed="true" text:date-value="2019-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00345</text:span><text:date style:data-style-name="nicedate" text:fixed="true" text:date-value="2019-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anvraag-3Pas-ZM/1.4/xml/MC-DRP-BeschikkingAanvraag-3Pas-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op.referentienummer">Aangemaakt met Squit 20/20 Publiceren</meta:user-defined>
    <meta:user-defined meta:name="OVERHEID.TaxonomieBeleidsagenda/OVERHEID.category">Ruimte en infrastructuur | Organisatie en beleid</meta:user-defined>
    <dc:language>nl</dc:language>
    <meta:user-defined meta:name="OVERHEID.EPSG28992/DC.spatial">134910.46 455689.17</meta:user-defined>
    <meta:user-defined meta:name="DC.title">Aanvraag omgevingsvergunning, het omzetten van onzelfstandige kamerverhuur naar appartementen, Billitonstraat 22 te Utrecht, HZ_WABO-19-26299</meta:user-defined>
    <meta:user-defined meta:name="OVERHEID.PostcodeHuisnummer/OVERHEIDop.postcodeHuisnummer">3531HJ 22</meta:user-defined>
    <meta:user-defined meta:name="OVERHEIDop.straatnaam">Billitonstraat</meta:user-defined>
    <meta:user-defined meta:name="OVERHEIDop.woonplaats">Utrecht</meta:user-defined>
    <meta:user-defined meta:name="DCTERMS.W3CDTF/DCTERMS.available">2019-08-12</meta:user-defined>
    <meta:user-defined meta:name="DCTERMS.W3CDTF/OVERHEIDop.jaargang">2019</meta:user-defined>
    <meta:user-defined meta:name="OVERHEIDop.externeBijlage">Publiceerbaar-A|exb-2019-39581</meta:user-defined>
    <meta:user-defined meta:name="OVERHEIDop.publicationIssue">200345</meta:user-defined>
    <meta:user-defined meta:name="OVERHEIDop.GmbID/DC.identifier">gmb-2019-200345</meta:user-defined>
    <meta:user-defined meta:name="OVERHEIDop.versieInformatie"/>
  </office:meta>
</office:document-meta>
</file>