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stigen van daghoreca (D2) en het realiseren van een horecaterras, beiden tijdelijk voor 5 jaar, Kanaalstraat 159 te Utrecht, HZ_WABO-19-262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straat 159 te Utrecht</text:span>
          </text:p>
            <text:p text:style-name="common-al">HZ_WABO-19-26237</text:p>
            <text:p text:style-name="common-al">Toelichting: het vestigen van daghoreca (D2) en het realiseren van een horecaterras, beiden tijdelijk voor 5 jaar</text:p>
            <text:p text:style-name="common-al">Datum ontvangst aanvraag: 7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0297</text:span><text:line-break/><text:date style:data-style-name="dag" text:fixed="true" text:date-value="2019-08-12"/><text:line-break/><text:date style:data-style-name="jaar" text:fixed="true" text:date-value="2019-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0297</text:span><text:date style:data-style-name="nicedate" text:fixed="true" text:date-value="2019-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0297</text:span><text:date style:data-style-name="nicedate" text:fixed="true" text:date-value="2019-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252.44 455932.58</meta:user-defined>
    <meta:user-defined meta:name="DC.title">Aanvraag omgevingsvergunning, het vestigen van daghoreca (D2) en het realiseren van een horecaterras, beiden tijdelijk voor 5 jaar, Kanaalstraat 159 te Utrecht, HZ_WABO-19-26237</meta:user-defined>
    <meta:user-defined meta:name="OVERHEID.PostcodeHuisnummer/OVERHEIDop.postcodeHuisnummer">3531CD 159</meta:user-defined>
    <meta:user-defined meta:name="OVERHEIDop.straatnaam">Kanaalstraat</meta:user-defined>
    <meta:user-defined meta:name="OVERHEIDop.woonplaats">Utrecht</meta:user-defined>
    <meta:user-defined meta:name="DCTERMS.W3CDTF/DCTERMS.available">2019-08-12</meta:user-defined>
    <meta:user-defined meta:name="DCTERMS.W3CDTF/OVERHEIDop.jaargang">2019</meta:user-defined>
    <meta:user-defined meta:name="OVERHEIDop.publicationIssue">200297</meta:user-defined>
    <meta:user-defined meta:name="OVERHEIDop.GmbID/DC.identifier">gmb-2019-200297</meta:user-defined>
    <meta:user-defined meta:name="OVERHEIDop.versieInformatie"/>
  </office:meta>
</office:document-meta>
</file>