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een uitbouw achter de eerste verdieping van een woning, Douwes Dekkerstraat 28 te Utrecht, HZ_WABO-19-258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ouwes Dekkerstraat 28 te Utrecht</text:span>
          </text:p>
            <text:p text:style-name="common-al">HZ_WABO-19-25885</text:p>
            <text:p text:style-name="common-al">Toelichting: het bouwen van een dakterras op een uitbouw achter de eerste verdieping van een woning</text:p>
            <text:p text:style-name="common-al">Datum ontvangst aanvraag: 5 augustus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8719</text:span><text:line-break/><text:date style:data-style-name="dag" text:fixed="true" text:date-value="2019-08-08"/><text:line-break/><text:date style:data-style-name="jaar" text:fixed="true" text:date-value="2019-08-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8719</text:span><text:date style:data-style-name="nicedate" text:fixed="true" text:date-value="2019-08-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8719</text:span><text:date style:data-style-name="nicedate" text:fixed="true" text:date-value="2019-08-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4/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419.69 456208.32</meta:user-defined>
    <meta:user-defined meta:name="DC.title">Aanvraag omgevingsvergunning, het bouwen van een dakterras op een uitbouw achter de eerste verdieping van een woning, Douwes Dekkerstraat 28 te Utrecht, HZ_WABO-19-25885</meta:user-defined>
    <meta:user-defined meta:name="OVERHEID.PostcodeHuisnummer/OVERHEIDop.postcodeHuisnummer">3532XB 26</meta:user-defined>
    <meta:user-defined meta:name="OVERHEIDop.straatnaam">Douwes Dekkerstraat</meta:user-defined>
    <meta:user-defined meta:name="OVERHEIDop.woonplaats">Utrecht</meta:user-defined>
    <meta:user-defined meta:name="DCTERMS.W3CDTF/DCTERMS.available">2019-08-08</meta:user-defined>
    <meta:user-defined meta:name="DCTERMS.W3CDTF/OVERHEIDop.jaargang">2019</meta:user-defined>
    <meta:user-defined meta:name="OVERHEIDop.externeBijlage">Aanvraagdocument  publiceerbaar-A|exb-2019-39132</meta:user-defined>
    <meta:user-defined meta:name="OVERHEIDop.publicationIssue">198719</meta:user-defined>
    <meta:user-defined meta:name="OVERHEIDop.GmbID/DC.identifier">gmb-2019-198719</meta:user-defined>
    <meta:user-defined meta:name="OVERHEIDop.versieInformatie"/>
  </office:meta>
</office:document-meta>
</file>