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indeling en gevels van een voormalige pastorie, Kanaalstraat 200 en 200A te Utrecht,  HZ_WABO-19-161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200 en 200A te Utrecht</text:p>
            <text:p text:style-name="common-al">HZ_WABO-19-16108</text:p>
            <text:p text:style-name="common-al">Toelichting: het wijzigen van de indeling en gevels van een voormalige pastorie</text:p>
            <text:p text:style-name="common-al">Datum besluit: 31 juli 2019</text:p>
            <text:p text:style-name="common-al">Startdatum bezwaartermijn: 7 augustus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605</text:span><text:line-break/><text:date style:data-style-name="dag" text:fixed="true" text:date-value="2019-08-08"/><text:line-break/><text:date style:data-style-name="jaar" text:fixed="true" text:date-value="2019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8605</text:span><text:date style:data-style-name="nicedate" text:fixed="true" text:date-value="2019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8605</text:span><text:date style:data-style-name="nicedate" text:fixed="true" text:date-value="2019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044.47 455876.54</meta:user-defined>
    <meta:user-defined meta:name="OVERHEID.EPSG28992/DC.spatial">135046.42 455876.83</meta:user-defined>
    <meta:user-defined meta:name="DC.title">Afgehandelde omgevingsvergunning, het wijzigen van de indeling en gevels van een voormalige pastorie, Kanaalstraat 200 en 200A te Utrecht,  HZ_WABO-19-16108</meta:user-defined>
    <meta:user-defined meta:name="OVERHEID.PostcodeHuisnummer/OVERHEIDop.postcodeHuisnummer">3531CR 200a</meta:user-defined>
    <meta:user-defined meta:name="OVERHEID.PostcodeHuisnummer/OVERHEIDop.postcodeHuisnummer">3531CR 200a</meta:user-defined>
    <meta:user-defined meta:name="OVERHEIDop.straatnaam">Kanaalstraat</meta:user-defined>
    <meta:user-defined meta:name="OVERHEIDop.straatnaam">Kanaalstraat</meta:user-defined>
    <meta:user-defined meta:name="OVERHEIDop.woonplaats">Utrecht</meta:user-defined>
    <meta:user-defined meta:name="OVERHEIDop.woonplaats">Utrecht</meta:user-defined>
    <meta:user-defined meta:name="DCTERMS.W3CDTF/DCTERMS.available">2019-08-08</meta:user-defined>
    <meta:user-defined meta:name="DCTERMS.W3CDTF/OVERHEIDop.jaargang">2019</meta:user-defined>
    <meta:user-defined meta:name="OVERHEIDop.externeBijlage">Aanvraagdocument  publiceerbaar-A|exb-2019-39117</meta:user-defined>
    <meta:user-defined meta:name="OVERHEIDop.externeBijlage">Besluit omgevingsvergunning publiceerbaar|exb-2019-39118</meta:user-defined>
    <meta:user-defined meta:name="OVERHEIDop.publicationIssue">198605</meta:user-defined>
    <meta:user-defined meta:name="OVERHEIDop.GmbID/DC.identifier">gmb-2019-198605</meta:user-defined>
    <meta:user-defined meta:name="OVERHEIDop.versieInformatie"/>
  </office:meta>
</office:document-meta>
</file>