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122 woningen, Wisselspoor, 2e Daalsedijk deelgebied 1 te Utrecht,  HZ_WABO-19-169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sselspoor, 2e Daalsedijk deelgebied 1 te Utrecht</text:p>
            <text:p text:style-name="common-al">HZ_WABO-19-16932</text:p>
            <text:p text:style-name="common-al">Toelichting: het bouwen van 122 woning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8371</text:span><text:line-break/><text:date style:data-style-name="dag" text:fixed="true" text:date-value="2019-08-08"/><text:line-break/><text:date style:data-style-name="jaar" text:fixed="true" text:date-value="2019-08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98371</text:span><text:date style:data-style-name="nicedate" text:fixed="true" text:date-value="2019-08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98371</text:span><text:date style:data-style-name="nicedate" text:fixed="true" text:date-value="2019-08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4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5444.13 456666.35</meta:user-defined>
    <meta:user-defined meta:name="DC.title">Verlenging beslistermijn omgevingsvergunning, het bouwen van 122 woningen, Wisselspoor, 2e Daalsedijk deelgebied 1 te Utrecht,  HZ_WABO-19-16932</meta:user-defined>
    <meta:user-defined meta:name="OVERHEID.PostcodeHuisnummer/OVERHEIDop.postcodeHuisnummer">3551EJ 6</meta:user-defined>
    <meta:user-defined meta:name="OVERHEIDop.straatnaam">2e Daalsedijk</meta:user-defined>
    <meta:user-defined meta:name="OVERHEIDop.woonplaats">Utrecht</meta:user-defined>
    <meta:user-defined meta:name="DCTERMS.W3CDTF/DCTERMS.available">2019-08-08</meta:user-defined>
    <meta:user-defined meta:name="DCTERMS.W3CDTF/OVERHEIDop.jaargang">2019</meta:user-defined>
    <meta:user-defined meta:name="OVERHEIDop.publicationIssue">198371</meta:user-defined>
    <meta:user-defined meta:name="OVERHEIDop.GmbID/DC.identifier">gmb-2019-198371</meta:user-defined>
    <meta:user-defined meta:name="OVERHEIDop.versieInformatie"/>
  </office:meta>
</office:document-meta>
</file>