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kappen van vier bomen, Kanaalweg 93 te Utrecht, HZ_WABO-19-0175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anaalweg 93 te Utrecht</text:span>
          </text:p>
            <text:p text:style-name="common-al">HZ_WABO-19-01752</text:p>
            <text:p text:style-name="common-al">Toelichting: het kappen van vier bomen</text:p>
            <text:p text:style-name="common-al">Datum ontvangst aanvraag: 18 jan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678</text:span><text:line-break/><text:date style:data-style-name="dag" text:fixed="true" text:date-value="2019-01-28"/><text:line-break/><text:date style:data-style-name="jaar" text:fixed="true" text:date-value="2019-0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678</text:span><text:date style:data-style-name="nicedate" text:fixed="true" text:date-value="2019-0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678</text:span><text:date style:data-style-name="nicedate" text:fixed="true" text:date-value="2019-01-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kappen van vier bomen, Kanaalweg 93 te Utrecht, HZ_WABO-19-01752</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1-28</meta:user-defined>
    <meta:user-defined meta:name="OVERHEIDop.publicationIssue">19678</meta:user-defined>
    <meta:user-defined meta:name="OVERHEIDop.GmbID/DC.identifier">gmb-2019-19678</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3HH 93</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C_Acer-A|exb-2019-4174</meta:user-defined>
    <meta:user-defined meta:name="OVERHEIDop.externeBijlage">B_Acer-A|exb-2019-4175</meta:user-defined>
    <meta:user-defined meta:name="OVERHEIDop.externeBijlage">Locatie__te_kappen_bomen_plattegrond-A|exb-2019-4176</meta:user-defined>
    <meta:user-defined meta:name="OVERHEIDop.externeBijlage">Herplantlocaties_foto-A|exb-2019-4177</meta:user-defined>
    <meta:user-defined meta:name="OVERHEIDop.externeBijlage">Herplantlocaties_plattegrond-A|exb-2019-4178</meta:user-defined>
    <meta:user-defined meta:name="OVERHEIDop.externeBijlage">A_Acer-A|exb-2019-4179</meta:user-defined>
    <meta:user-defined meta:name="OVERHEIDop.externeBijlage">Quickscan_Wet_Natuurbescherming-A|exb-2019-4180</meta:user-defined>
    <meta:user-defined meta:name="OVERHEIDop.externeBijlage">publiceerbaar-A|exb-2019-4181</meta:user-defined>
    <meta:user-defined meta:name="OVERHEIDop.externeBijlage">D_Fagus-A|exb-2019-4182</meta:user-defined>
    <meta:user-defined meta:name="OVERHEID.EPSG28992/DC.spatial">134508.85 455760.05</meta:user-defined>
    <meta:user-defined meta:name="OVERHEIDop.versieInformatie"/>
  </office:meta>
</office:document-meta>
</file>