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maken van een dakterras op een aanbouw van een woning, Johannes Camphuysstraat 8 BS te Utrecht,  HZ_WABO-19-200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ohannes Camphuysstraat 8 BS te Utrecht</text:p>
            <text:p text:style-name="common-al">HZ_WABO-19-20082</text:p>
            <text:p text:style-name="common-al">Toelichting: het maken van een dakterras op een aanbouw van een woning</text:p>
            <text:p text:style-name="common-al">Datum besluit: 31 juli 2019</text:p>
            <text:p text:style-name="common-al">Startdatum bezwaartermijn: 2 augustus 2019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6751</text:span><text:line-break/><text:date style:data-style-name="dag" text:fixed="true" text:date-value="2019-08-06"/><text:line-break/><text:date style:data-style-name="jaar" text:fixed="true" text:date-value="2019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96751</text:span><text:date style:data-style-name="nicedate" text:fixed="true" text:date-value="2019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96751</text:span><text:date style:data-style-name="nicedate" text:fixed="true" text:date-value="2019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055.03 456101.09</meta:user-defined>
    <meta:user-defined meta:name="DC.title">Afgehandelde omgevingsvergunning, het maken van een dakterras op een aanbouw van een woning, Johannes Camphuysstraat 8 BS te Utrecht,  HZ_WABO-19-20082</meta:user-defined>
    <meta:user-defined meta:name="OVERHEID.PostcodeHuisnummer/OVERHEIDop.postcodeHuisnummer">3531SP 1</meta:user-defined>
    <meta:user-defined meta:name="OVERHEIDop.straatnaam">2e Atjehstraat</meta:user-defined>
    <meta:user-defined meta:name="OVERHEIDop.woonplaats">Utrecht</meta:user-defined>
    <meta:user-defined meta:name="DCTERMS.W3CDTF/DCTERMS.available">2019-08-06</meta:user-defined>
    <meta:user-defined meta:name="DCTERMS.W3CDTF/OVERHEIDop.jaargang">2019</meta:user-defined>
    <meta:user-defined meta:name="OVERHEIDop.externeBijlage">Besluit weigering omgevingsvergunning publiceer...|exb-2019-38722</meta:user-defined>
    <meta:user-defined meta:name="OVERHEIDop.publicationIssue">196751</meta:user-defined>
    <meta:user-defined meta:name="OVERHEIDop.GmbID/DC.identifier">gmb-2019-196751</meta:user-defined>
    <meta:user-defined meta:name="OVERHEIDop.versieInformatie"/>
  </office:meta>
</office:document-meta>
</file>