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een woning door het uitbouwen op de begane grond, eerste en tweede verdieping, Krugerstraat 44 te Utrecht,  HZ_WABO-19-175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gerstraat 44 te Utrecht</text:p>
            <text:p text:style-name="common-al">HZ_WABO-19-17508</text:p>
            <text:p text:style-name="common-al">Toelichting: het vergroten van een woning door het uitbouwen op de begane grond, eerste en tweede verdiep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232</text:span><text:line-break/><text:date style:data-style-name="dag" text:fixed="true" text:date-value="2019-08-06"/><text:line-break/><text:date style:data-style-name="jaar" text:fixed="true" text:date-value="2019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6232</text:span><text:date style:data-style-name="nicedate" text:fixed="true" text:date-value="2019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6232</text:span><text:date style:data-style-name="nicedate" text:fixed="true" text:date-value="2019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207.59 455451.67</meta:user-defined>
    <meta:user-defined meta:name="DC.title">Verlenging beslistermijn omgevingsvergunning, het vergroten van een woning door het uitbouwen op de begane grond, eerste en tweede verdieping, Krugerstraat 44 te Utrecht,  HZ_WABO-19-17508</meta:user-defined>
    <meta:user-defined meta:name="OVERHEID.PostcodeHuisnummer/OVERHEIDop.postcodeHuisnummer">3531AR 44</meta:user-defined>
    <meta:user-defined meta:name="OVERHEIDop.straatnaam">Krugerstraat</meta:user-defined>
    <meta:user-defined meta:name="OVERHEIDop.woonplaats">Utrecht</meta:user-defined>
    <meta:user-defined meta:name="DCTERMS.W3CDTF/DCTERMS.available">2019-08-06</meta:user-defined>
    <meta:user-defined meta:name="DCTERMS.W3CDTF/OVERHEIDop.jaargang">2019</meta:user-defined>
    <meta:user-defined meta:name="OVERHEIDop.publicationIssue">196232</meta:user-defined>
    <meta:user-defined meta:name="OVERHEIDop.GmbID/DC.identifier">gmb-2019-196232</meta:user-defined>
    <meta:user-defined meta:name="OVERHEIDop.versieInformatie"/>
  </office:meta>
</office:document-meta>
</file>