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vernieuwen van de kap met nokverhoging en dakuitbouw, Petrarcalaan 16 te Utrecht,  HZ_WABO-19-1915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etrarcalaan 16 te Utrecht</text:p>
            <text:p text:style-name="common-al">HZ_WABO-19-19156</text:p>
            <text:p text:style-name="common-al">Toelichting: het vernieuwen van de kap met nokverhoging en dakuitbouw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94154</text:span><text:line-break/><text:date style:data-style-name="dag" text:fixed="true" text:date-value="2019-08-02"/><text:line-break/><text:date style:data-style-name="jaar" text:fixed="true" text:date-value="2019-08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94154</text:span><text:date style:data-style-name="nicedate" text:fixed="true" text:date-value="2019-08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94154</text:span><text:date style:data-style-name="nicedate" text:fixed="true" text:date-value="2019-08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3Pas-ZM/1.3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dc:language>nl</dc:language>
    <meta:user-defined meta:name="OVERHEID.EPSG28992/DC.spatial">134285.74 455699.44</meta:user-defined>
    <meta:user-defined meta:name="DC.title">Verlenging beslistermijn omgevingsvergunning, het vernieuwen van de kap met nokverhoging en dakuitbouw, Petrarcalaan 16 te Utrecht,  HZ_WABO-19-19156</meta:user-defined>
    <meta:user-defined meta:name="OVERHEID.PostcodeHuisnummer/OVERHEIDop.postcodeHuisnummer">3533CS 16</meta:user-defined>
    <meta:user-defined meta:name="OVERHEIDop.straatnaam">Petrarcalaan</meta:user-defined>
    <meta:user-defined meta:name="OVERHEIDop.woonplaats">Utrecht</meta:user-defined>
    <meta:user-defined meta:name="DCTERMS.W3CDTF/DCTERMS.available">2019-08-02</meta:user-defined>
    <meta:user-defined meta:name="DCTERMS.W3CDTF/OVERHEIDop.jaargang">2019</meta:user-defined>
    <meta:user-defined meta:name="OVERHEIDop.publicationIssue">194154</meta:user-defined>
    <meta:user-defined meta:name="OVERHEIDop.GmbID/DC.identifier">gmb-2019-194154</meta:user-defined>
    <meta:user-defined meta:name="OVERHEIDop.versieInformatie"/>
  </office:meta>
</office:document-meta>
</file>