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twee containers en deze inrichten als brouwerij, Nijverheidskade 15 te Utrecht, HZ_WABO-19-252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jverheidskade 15 te Utrecht</text:span>
          </text:p>
            <text:p text:style-name="common-al">HZ_WABO-19-25290</text:p>
            <text:p text:style-name="common-al">Toelichting: het plaatsen van twee containers en deze inrichten als brouwerij</text:p>
            <text:p text:style-name="common-al">Datum ontvangst aanvraag: 30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971</text:span><text:line-break/><text:date style:data-style-name="dag" text:fixed="true" text:date-value="2019-08-02"/><text:line-break/><text:date style:data-style-name="jaar" text:fixed="true" text:date-value="2019-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3971</text:span><text:date style:data-style-name="nicedate" text:fixed="true" text:date-value="2019-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3971</text:span><text:date style:data-style-name="nicedate" text:fixed="true" text:date-value="2019-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192.39 456943.86</meta:user-defined>
    <meta:user-defined meta:name="DC.title">Aanvraag omgevingsvergunning, het plaatsen van twee containers en deze inrichten als brouwerij, Nijverheidskade 15 te Utrecht, HZ_WABO-19-25290</meta:user-defined>
    <meta:user-defined meta:name="OVERHEID.PostcodeHuisnummer/OVERHEIDop.postcodeHuisnummer">3534AZ 15</meta:user-defined>
    <meta:user-defined meta:name="OVERHEIDop.straatnaam">Nijverheidskade</meta:user-defined>
    <meta:user-defined meta:name="OVERHEIDop.woonplaats">Utrecht</meta:user-defined>
    <meta:user-defined meta:name="DCTERMS.W3CDTF/DCTERMS.available">2019-08-02</meta:user-defined>
    <meta:user-defined meta:name="DCTERMS.W3CDTF/OVERHEIDop.jaargang">2019</meta:user-defined>
    <meta:user-defined meta:name="OVERHEIDop.externeBijlage">Aanvraagdocument  publiceerbaar-A|exb-2019-38134</meta:user-defined>
    <meta:user-defined meta:name="OVERHEIDop.publicationIssue">193971</meta:user-defined>
    <meta:user-defined meta:name="OVERHEIDop.GmbID/DC.identifier">gmb-2019-193971</meta:user-defined>
    <meta:user-defined meta:name="OVERHEIDop.versieInformatie"/>
  </office:meta>
</office:document-meta>
</file>