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plitsen van een woning naar drie woningen, Muntstraat 9 te Utrecht, HZ_WABO-19-250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untstraat 9 te Utrecht</text:span>
          </text:p>
            <text:p text:style-name="common-al">HZ_WABO-19-25064</text:p>
            <text:p text:style-name="common-al">Toelichting: het splitsen van een woning naar drie woningen</text:p>
            <text:p text:style-name="common-al">Datum ontvangst aanvraag: 29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231</text:span><text:line-break/><text:date style:data-style-name="dag" text:fixed="true" text:date-value="2019-08-01"/><text:line-break/><text:date style:data-style-name="jaar" text:fixed="true" text:date-value="2019-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3231</text:span><text:date style:data-style-name="nicedate" text:fixed="true" text:date-value="2019-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3231</text:span><text:date style:data-style-name="nicedate" text:fixed="true" text:date-value="2019-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7050.39 456101.49</meta:user-defined>
    <meta:user-defined meta:name="DC.title">Aanvraag omgevingsvergunning, het splitsen van een woning naar drie woningen, Muntstraat 9 te Utrecht, HZ_WABO-19-25064</meta:user-defined>
    <meta:user-defined meta:name="OVERHEID.PostcodeHuisnummer/OVERHEIDop.postcodeHuisnummer">3512ET 9</meta:user-defined>
    <meta:user-defined meta:name="OVERHEIDop.straatnaam">Muntstraat</meta:user-defined>
    <meta:user-defined meta:name="OVERHEIDop.woonplaats">Utrecht</meta:user-defined>
    <meta:user-defined meta:name="DCTERMS.W3CDTF/DCTERMS.available">2019-08-01</meta:user-defined>
    <meta:user-defined meta:name="DCTERMS.W3CDTF/OVERHEIDop.jaargang">2019</meta:user-defined>
    <meta:user-defined meta:name="OVERHEIDop.externeBijlage">Publiceerbaar-A|exb-2019-37982</meta:user-defined>
    <meta:user-defined meta:name="OVERHEIDop.publicationIssue">193231</meta:user-defined>
    <meta:user-defined meta:name="OVERHEIDop.GmbID/DC.identifier">gmb-2019-193231</meta:user-defined>
    <meta:user-defined meta:name="OVERHEIDop.versieInformatie"/>
  </office:meta>
</office:document-meta>
</file>