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GEMEENTE UTRECHT: Kennisgeving besluit tot  uitschrijving uit de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Ten aanzien van de heer Radek is een besluit genomen met betrekking tot zijn inschrijving in de Basisregistratie personen. Het besluit is door de heer Radek gedurende vier weken af te halen op </text:span>
            <text:span text:style-name="nadrukcur">Stadsplateau 1, 3521 AZ Utrecht</text:span>
            <text:span text:style-name="nadrukcur"> bij het Team Kennis en Kwaliteit. </text:span>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217</text:span><text:line-break/><text:date style:data-style-name="dag" text:fixed="true" text:date-value="2019-08-01"/><text:line-break/><text:date style:data-style-name="jaar" text:fixed="true" text:date-value="2019-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3217</text:span><text:date style:data-style-name="nicedate" text:fixed="true" text:date-value="2019-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93217</text:span><text:date style:data-style-name="nicedate" text:fixed="true" text:date-value="2019-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4/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Gemeente/DC.spatial">Utrecht</meta:user-defined>
    <meta:user-defined meta:name="DC.title">GEMEENTE UTRECHT: Kennisgeving besluit tot  uitschrijving uit de basisregistratie personen</meta:user-defined>
    <meta:user-defined meta:name="DCTERMS.W3CDTF/DCTERMS.available">2019-08-01</meta:user-defined>
    <meta:user-defined meta:name="DCTERMS.W3CDTF/OVERHEIDop.jaargang">2019</meta:user-defined>
    <meta:user-defined meta:name="OVERHEIDop.publicationIssue">193217</meta:user-defined>
    <meta:user-defined meta:name="OVERHEIDop.GmbID/DC.identifier">gmb-2019-193217</meta:user-defined>
    <meta:user-defined meta:name="OVERHEIDop.versieInformatie"/>
  </office:meta>
</office:document-meta>
</file>