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maken van een doorbraak in een woning, Paramaribostraat 87 te Utrecht,  HZ_WABO-19-151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amaribostraat 87 te Utrecht</text:p>
            <text:p text:style-name="common-al">HZ_WABO-19-15160</text:p>
            <text:p text:style-name="common-al">Toelichting: het maken van een doorbraak in een woning</text:p>
            <text:p text:style-name="common-al">Datum besluit: 29 juli 2019</text:p>
            <text:p text:style-name="common-al">Startdatum bezwaartermijn: 31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2708</text:span><text:line-break/><text:date style:data-style-name="dag" text:fixed="true" text:date-value="2019-08-01"/><text:line-break/><text:date style:data-style-name="jaar" text:fixed="true" text:date-value="2019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2708</text:span><text:date style:data-style-name="nicedate" text:fixed="true" text:date-value="2019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92708</text:span><text:date style:data-style-name="nicedate" text:fixed="true" text:date-value="2019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450.12 456132.06</meta:user-defined>
    <meta:user-defined meta:name="DC.title">Afgehandelde omgevingsvergunning, het maken van een doorbraak in een woning, Paramaribostraat 87 te Utrecht,  HZ_WABO-19-15160</meta:user-defined>
    <meta:user-defined meta:name="OVERHEID.PostcodeHuisnummer/OVERHEIDop.postcodeHuisnummer">3531KR 87</meta:user-defined>
    <meta:user-defined meta:name="OVERHEIDop.straatnaam">Paramaribostraat</meta:user-defined>
    <meta:user-defined meta:name="OVERHEIDop.woonplaats">Utrecht</meta:user-defined>
    <meta:user-defined meta:name="DCTERMS.W3CDTF/DCTERMS.available">2019-08-01</meta:user-defined>
    <meta:user-defined meta:name="DCTERMS.W3CDTF/OVERHEIDop.jaargang">2019</meta:user-defined>
    <meta:user-defined meta:name="OVERHEIDop.externeBijlage">ALG - Aanvraagformulier (publiceerbaar) -A|exb-2019-37883</meta:user-defined>
    <meta:user-defined meta:name="OVERHEIDop.externeBijlage">Besluit omgevingsvergunning publiceerbaar|exb-2019-37884</meta:user-defined>
    <meta:user-defined meta:name="OVERHEIDop.publicationIssue">192708</meta:user-defined>
    <meta:user-defined meta:name="OVERHEIDop.GmbID/DC.identifier">gmb-2019-192708</meta:user-defined>
    <meta:user-defined meta:name="OVERHEIDop.versieInformatie"/>
  </office:meta>
</office:document-meta>
</file>