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aanleggen van 13 gesloten bodemenergiesystemen, 2e Daalsedijk (Wisselspoor) te Utrecht, HZ_WABO-19-2486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2e Daalsedijk (Wisselspoor) te Utrecht</text:span>
          </text:p>
            <text:p text:style-name="common-al">HZ_WABO-19-24863</text:p>
            <text:p text:style-name="common-al">Toelichting: het aanleggen van 13 gesloten bodemenergiesystemen</text:p>
            <text:p text:style-name="common-al">Datum ontvangst aanvraag: 26 jul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91595</text:span><text:line-break/><text:date style:data-style-name="dag" text:fixed="true" text:date-value="2019-07-31"/><text:line-break/><text:date style:data-style-name="jaar" text:fixed="true" text:date-value="2019-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91595</text:span><text:date style:data-style-name="nicedate" text:fixed="true" text:date-value="2019-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91595</text:span><text:date style:data-style-name="nicedate" text:fixed="true" text:date-value="2019-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3Pas-ZM/1.3/xml/MC-DRP-BeschikkingAanvraa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5124.86 456872.23</meta:user-defined>
    <meta:user-defined meta:name="DC.title">Aanvraag omgevingsvergunning, het aanleggen van 13 gesloten bodemenergiesystemen, 2e Daalsedijk (Wisselspoor) te Utrecht, HZ_WABO-19-24863</meta:user-defined>
    <meta:user-defined meta:name="OVERHEID.PostcodeHuisnummer/OVERHEIDop.postcodeHuisnummer">3551EE 115</meta:user-defined>
    <meta:user-defined meta:name="OVERHEIDop.straatnaam">2e Daalsedijk</meta:user-defined>
    <meta:user-defined meta:name="OVERHEIDop.woonplaats">Utrecht</meta:user-defined>
    <meta:user-defined meta:name="DCTERMS.W3CDTF/DCTERMS.available">2019-07-31</meta:user-defined>
    <meta:user-defined meta:name="DCTERMS.W3CDTF/OVERHEIDop.jaargang">2019</meta:user-defined>
    <meta:user-defined meta:name="OVERHEIDop.externeBijlage">Publiceerbaar-A|exb-2019-37653</meta:user-defined>
    <meta:user-defined meta:name="OVERHEIDop.publicationIssue">191595</meta:user-defined>
    <meta:user-defined meta:name="OVERHEIDop.GmbID/DC.identifier">gmb-2019-191595</meta:user-defined>
    <meta:user-defined meta:name="OVERHEIDop.versieInformatie"/>
  </office:meta>
</office:document-meta>
</file>