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Van Lennepstraat 33 te Utrecht,  HZ_WABO-19-187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ennepstraat 33 te Utrecht</text:p>
            <text:p text:style-name="common-al">HZ_WABO-19-18731</text:p>
            <text:p text:style-name="common-al">Toelichting: het bouwen van een dakopbouw</text:p>
            <text:p text:style-name="common-al">Datum besluit: 26 juli 2019</text:p>
            <text:p text:style-name="common-al">Startdatum bezwaartermijn: 30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1519</text:span><text:line-break/><text:date style:data-style-name="dag" text:fixed="true" text:date-value="2019-07-31"/><text:line-break/><text:date style:data-style-name="jaar" text:fixed="true" text:date-value="2019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1519</text:span><text:date style:data-style-name="nicedate" text:fixed="true" text:date-value="2019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1519</text:span><text:date style:data-style-name="nicedate" text:fixed="true" text:date-value="2019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502.26 456315.54</meta:user-defined>
    <meta:user-defined meta:name="DC.title">Afgehandelde omgevingsvergunning, het bouwen van een dakopbouw, Van Lennepstraat 33 te Utrecht,  HZ_WABO-19-18731</meta:user-defined>
    <meta:user-defined meta:name="OVERHEID.PostcodeHuisnummer/OVERHEIDop.postcodeHuisnummer">3532TK 33</meta:user-defined>
    <meta:user-defined meta:name="OVERHEIDop.straatnaam">Van Lennepstraat</meta:user-defined>
    <meta:user-defined meta:name="OVERHEIDop.woonplaats">Utrecht</meta:user-defined>
    <meta:user-defined meta:name="DCTERMS.W3CDTF/DCTERMS.available">2019-07-31</meta:user-defined>
    <meta:user-defined meta:name="DCTERMS.W3CDTF/OVERHEIDop.jaargang">2019</meta:user-defined>
    <meta:user-defined meta:name="OVERHEIDop.externeBijlage">Besluit omgevingsvergunning publiceerbaar|exb-2019-37609</meta:user-defined>
    <meta:user-defined meta:name="OVERHEIDop.publicationIssue">191519</meta:user-defined>
    <meta:user-defined meta:name="OVERHEIDop.GmbID/DC.identifier">gmb-2019-191519</meta:user-defined>
    <meta:user-defined meta:name="OVERHEIDop.versieInformatie"/>
  </office:meta>
</office:document-meta>
</file>