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Bodembescherming: Dickensplaats 10 d.d. 31 juli 2019 wijk West Bodemverontreiniging</text:p>
      <text:section text:name="zakelijke-mededeling_id1-3-2" text:style-name="zakelijke-mededeling">
        <text:section text:name="zakelijke-mededeling-tekst_id1-3-2-1" text:style-name="zakelijke-mededeling-tekst">
          <text:section text:name="tekst_id1-3-2-1-1" text:style-name="tekst">
            <text:p text:style-name="common-al">Wij hebben ingestemd  met het saneringsplan voor de Dickensplaats 10. Op de locatie Dickensplaats 10 was een garage met tankstation gevestigd. In 2000 is een bodemsanering uitgevoerd. </text:p>
            <text:p text:style-name="common-al">In 2012 is in opdracht van de gemeente Utrecht een nieuw saneringsplan opgesteld. Uit dit saneringsplan blijkt dat geen sprake meer is van actuele verspreidingsrisico’s en dat middels monitoring het bereiken van de stabiele eindsituatie dient te worden vastgesteld. Omdat de locatie in 2014 is opgenomen in het “Gebiedsplan gebiedsgericht grondwaterbeheer” van de gemeente Utrecht is aan deze monitoring geen invulling meer gegeven. De monitoring vindt nu plaats in het kader van het “Gebiedsplan gebiedsgericht grondwaterbeheer”.</text:p>
            <text:p text:style-name="tussenkopcur">Inzage</text:p>
            <text:p text:style-name="common-al">De beschikking en overige stukken kunt u inzien op het Stadskantoor, Stadsplateau 1 te Utrecht, na het maken van een afspraak met Ruimtelijke Kwaliteit en Duurzaamheid. Hiervoor neemt u contact op met het Klant Contact Centrum, telefoonnummer 030 286 00 00 of per email via <text:a xlink:href="mailto:bodeminfo@utrecht.nl" xlink:type="simple">bodeminfo@utrecht.nl</text:a>. </text:p>
            <text:p text:style-name="last-al">In de periode van <text:span text:style-name="nadrukvet">donderdag 1 augustus 2019 tot donderdag 12 september 201</text:span><text:span text:style-name="nadrukvet">9 </text:span> kan een belanghebbende tegen dit besluit bezwaar maken. U kunt uw bezwaar digitaal indienen. Daarvoor kunt u alleen gebruik maken van het door de gemeente Utrecht beschikbaar gestelde digitale formulier. Dit vindt u op <text:a xlink:href="http://www.utrecht.nl/bezwaar" xlink:type="simple">www.utrecht.nl/bezwaar</text:a>.  </text:p>
            <text:p text:style-name="tekst_bottom"/>
          </text:section>
        </text:section>
        <text:section text:name="zakelijke-mededeling-sluiting_id1-3-2-2" text:style-name="zakelijke-mededeling-sluiting">
          <text:section text:name="ondertekening_id1-3-2-2-1">
            <text:p><text:span text:style-name="functie"/></text:p>
            <text:p><text:span text:style-name="functie"/></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465</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1465</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1465</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4/xml/MC-DRP-OverigeInformatie-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Natuur en milieu | Organisatie en beleid</meta:user-defined>
    <meta:user-defined meta:name="OVERHEIDop.referentienummer">6266908</meta:user-defined>
    <dc:language>nl</dc:language>
    <meta:user-defined meta:name="OVERHEID.EPSG28992/DC.spatial">134026 455873</meta:user-defined>
    <meta:user-defined meta:name="DC.title">Wet Bodembescherming: Dickensplaats 10 d.d. 31 juli 2019 wijk West Bodemverontreiniging</meta:user-defined>
    <meta:user-defined meta:name="OVERHEID.PostcodeHuisnummer/OVERHEIDop.postcodeHuisnummer">3533CC 10</meta:user-defined>
    <meta:user-defined meta:name="OVERHEIDop.straatnaam">Dickensplaats</meta:user-defined>
    <meta:user-defined meta:name="OVERHEIDop.woonplaats">Utrecht</meta:user-defined>
    <meta:user-defined meta:name="DCTERMS.W3CDTF/DCTERMS.available">2019-07-31</meta:user-defined>
    <meta:user-defined meta:name="DCTERMS.W3CDTF/OVERHEIDop.jaargang">2019</meta:user-defined>
    <meta:user-defined meta:name="OVERHEIDop.publicationIssue">191465</meta:user-defined>
    <meta:user-defined meta:name="OVERHEIDop.GmbID/DC.identifier">gmb-2019-191465</meta:user-defined>
    <meta:user-defined meta:name="OVERHEIDop.versieInformatie"/>
  </office:meta>
</office:document-meta>
</file>