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kappen en herplanten van 25 bomen, Fentener van Vlissingenkade, Van Zijstweg en Kanaalweg te Utrecht,  HZ_WABO-19-168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entener van Vlissingenkade, Van Zijstweg en Kanaalweg te Utrecht</text:p>
            <text:p text:style-name="common-al">HZ_WABO-19-16833</text:p>
            <text:p text:style-name="common-al">Toelichting: het kappen en herplanten van 25 bomen</text:p>
            <text:p text:style-name="common-al">Datum besluit: 25 juli 2019</text:p>
            <text:p text:style-name="common-al">Startdatum bezwaartermijn: 27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1172</text:span><text:line-break/><text:date style:data-style-name="dag" text:fixed="true" text:date-value="2019-07-31"/><text:line-break/><text:date style:data-style-name="jaar" text:fixed="true" text:date-value="2019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1172</text:span><text:date style:data-style-name="nicedate" text:fixed="true" text:date-value="2019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1172</text:span><text:date style:data-style-name="nicedate" text:fixed="true" text:date-value="2019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757.85 455013.44</meta:user-defined>
    <meta:user-defined meta:name="OVERHEID.EPSG28992/DC.spatial">135247.27 455270.22</meta:user-defined>
    <meta:user-defined meta:name="OVERHEID.EPSG28992/DC.spatial">135086.04 455303.06</meta:user-defined>
    <meta:user-defined meta:name="DC.title">Afgehandelde omgevingsvergunning, het kappen en herplanten van 25 bomen, Fentener van Vlissingenkade, Van Zijstweg en Kanaalweg te Utrecht,  HZ_WABO-19-16833</meta:user-defined>
    <meta:user-defined meta:name="OVERHEID.PostcodeHuisnummer/OVERHEIDop.postcodeHuisnummer">3521</meta:user-defined>
    <meta:user-defined meta:name="OVERHEID.PostcodeHuisnummer/OVERHEIDop.postcodeHuisnummer">3521AA 1</meta:user-defined>
    <meta:user-defined meta:name="OVERHEID.PostcodeHuisnummer/OVERHEIDop.postcodeHuisnummer">3533HG 82</meta:user-defined>
    <meta:user-defined meta:name="OVERHEIDop.straatnaam">Van Zijstweg</meta:user-defined>
    <meta:user-defined meta:name="OVERHEIDop.straatnaam">Fentener van Vlissingenkade</meta:user-defined>
    <meta:user-defined meta:name="OVERHEIDop.straatnaam">Kanaalweg</meta:user-defined>
    <meta:user-defined meta:name="OVERHEIDop.woonplaats">Utrecht</meta:user-defined>
    <meta:user-defined meta:name="OVERHEIDop.woonplaats">Utrecht</meta:user-defined>
    <meta:user-defined meta:name="OVERHEIDop.woonplaats">Utrecht</meta:user-defined>
    <meta:user-defined meta:name="DCTERMS.W3CDTF/DCTERMS.available">2019-07-31</meta:user-defined>
    <meta:user-defined meta:name="DCTERMS.W3CDTF/OVERHEIDop.jaargang">2019</meta:user-defined>
    <meta:user-defined meta:name="OVERHEIDop.externeBijlage">Aanvraagdocument publiceerbaar-A|exb-2019-37522</meta:user-defined>
    <meta:user-defined meta:name="OVERHEIDop.externeBijlage">ALG Bijlage 1 Bomenparagraaf_toelichting-A|exb-2019-37523</meta:user-defined>
    <meta:user-defined meta:name="OVERHEIDop.externeBijlage">ALG Bijlage 4 (foto's van de bomen)-A|exb-2019-37524</meta:user-defined>
    <meta:user-defined meta:name="OVERHEIDop.externeBijlage">Besluit omgevingsvergunning publiceerbaar|exb-2019-37525</meta:user-defined>
    <meta:user-defined meta:name="OVERHEIDop.publicationIssue">191172</meta:user-defined>
    <meta:user-defined meta:name="OVERHEIDop.GmbID/DC.identifier">gmb-2019-191172</meta:user-defined>
    <meta:user-defined meta:name="OVERHEIDop.externeBijlage">ALG 25 bomen Vellijst + Veltekening|exb-2019-37526</meta:user-defined>
    <meta:user-defined meta:name="OVERHEIDop.externeBijlage">ALG Bijlage 7 - QuickScan Flora en Fauna|exb-2019-37527</meta:user-defined>
    <meta:user-defined meta:name="OVERHEIDop.externeBijlage">ALG definitief Ecologisch werkprotocol|exb-2019-37528</meta:user-defined>
    <meta:user-defined meta:name="OVERHEIDop.externeBijlage">ALG Herplantplan algemene  toelichting|exb-2019-37529</meta:user-defined>
    <meta:user-defined meta:name="OVERHEIDop.externeBijlage">ALG Herplantplan met bomen langs busbaan|exb-2019-37530</meta:user-defined>
    <meta:user-defined meta:name="OVERHEIDop.externeBijlage">ALG Mail met toelichting op herplantplan |exb-2019-37531</meta:user-defined>
    <meta:user-defined meta:name="OVERHEIDop.externeBijlage">Situatietekening te vellen bomen HOV Dichterswijk|exb-2019-37532</meta:user-defined>
    <meta:user-defined meta:name="OVERHEIDop.versieInformatie"/>
  </office:meta>
</office:document-meta>
</file>