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 - Actieplan Geluid Utrech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Utrecht maken bekend dat zij op 16 juli 2019 het Actieplan Geluid Utrecht hebben vastgesteld. De verplichting tot het vaststellen van een Actieplan Geluid is opgenomen in artikel 11.12 van de Wet milieubeheer en vloeit mede voort uit de implementatie van de Europese Richtlijn Omgevingslawaai 2002  in de Nederlandse wetgeving (Wet milieubeheer). </text:p>
            <text:p text:style-name="common-al">Het Actieplan Geluid volgt op de in 2017 vastgestelde geluidbelastingkaart waarop de geluidbelastingen door wegen, spoorwegen en bedrijven staan. Daarbij is ook het aantal geluidgevoelige objecten inzichtelijk gemaakt. Bovendien is aangegeven hoeveel bewoners in een bepaald gebied aan bepaalde waarden van de geluidbelasting worden blootgesteld. </text:p>
            <text:p text:style-name="common-al">
            <text:span text:style-name="nadrukvet">Procedure</text:span> Het ontwerp van het Actieplan Geluid Utrecht heeft ter inzage gelegen van 10 januari tot en met 20 februari 2019. De gemeenteraad is daarna in de gelegenheid gesteld haar zienswijzen aan te geven. Na verwerking van de zienswijzen heeft het college het actieplan definitief vastgesteld.</text:p>
            <text:p text:style-name="common-al">Tegen de vaststelling van het Actieplan Geluid Utrecht is geen bezwaar of beroep mogelijk. Het Actieplan bevat namelijk alleen beleidsvoornemens en voorgenomen maatregelen en is niet gericht op direct rechtsgevolg.</text:p>
            <text:p text:style-name="common-al">Het actieplan en de onderliggende geluidsbelastingkaart zijn in te zien op de internetsite van de gemeente: <text:a xlink:href="http://www.utrecht.nl/geluid" xlink:type="simple">www.utrecht.nl/geluid</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90317</text:span><text:line-break/><text:date style:data-style-name="dag" text:fixed="true" text:date-value="2019-07-31"/><text:line-break/><text:date style:data-style-name="jaar" text:fixed="true" text:date-value="2019-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90317</text:span><text:date style:data-style-name="nicedate" text:fixed="true" text:date-value="2019-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90317</text:span><text:date style:data-style-name="nicedate" text:fixed="true" text:date-value="2019-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OverigeBvAS-Web-ZM/1.4/xml/MC-DRP-OverigeBvAS-Web-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Overige besluiten van algemene strekking</meta:user-defined>
    <meta:user-defined meta:name="OVERHEID.Gemeente/DCTERMS.publisher">Utrecht</meta:user-defined>
    <meta:user-defined meta:name="OVERHEID.Gemeente/OVERHEID.authority">Utrecht</meta:user-defined>
    <meta:user-defined meta:name="OVERHEID.TaxonomieBeleidsagenda/OVERHEID.category">Natuur en milieu | Organisatie en beleid</meta:user-defined>
    <meta:user-defined meta:name="DC.source">hoofdstuk 11 van de Wet milieubeheer]|[1.0:c:BWBR0003245&amp;hoofdstuk=11&amp;g=2019-07-01</meta:user-defined>
    <dc:language>nl</dc:language>
    <meta:user-defined meta:name="OVERHEID.Gemeente/DC.spatial">Utrecht</meta:user-defined>
    <meta:user-defined meta:name="DC.title">Gemeente Utrecht - Actieplan Geluid Utrecht</meta:user-defined>
    <meta:user-defined meta:name="DCTERMS.W3CDTF/DCTERMS.available">2019-07-31</meta:user-defined>
    <meta:user-defined meta:name="DCTERMS.W3CDTF/OVERHEIDop.jaargang">2019</meta:user-defined>
    <meta:user-defined meta:name="OVERHEIDop.publicationIssue">190317</meta:user-defined>
    <meta:user-defined meta:name="OVERHEIDop.GmbID/DC.identifier">gmb-2019-190317</meta:user-defined>
    <meta:user-defined meta:name="OVERHEIDop.versieInformatie"/>
  </office:meta>
</office:document-meta>
</file>