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samenvoegen van twee woningen (legalisatie), De Wetstraat 4 te Utrecht,  HZ_WABO-19-182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straat 4 te Utrecht</text:p>
            <text:p text:style-name="common-al">HZ_WABO-19-18236</text:p>
            <text:p text:style-name="common-al">Toelichting: het samenvoegen van twee woningen (legalisatie)</text:p>
            <text:p text:style-name="common-al">Datum besluit: 15 juli 2019</text:p>
            <text:p text:style-name="common-al">Startdatum bezwaartermijn: 23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6072</text:span><text:line-break/><text:date style:data-style-name="dag" text:fixed="true" text:date-value="2019-07-25"/><text:line-break/><text:date style:data-style-name="jaar" text:fixed="true" text:date-value="2019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6072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6072</text:span><text:date style:data-style-name="nicedate" text:fixed="true" text:date-value="2019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176.92 455397.37</meta:user-defined>
    <meta:user-defined meta:name="DC.title">Afgehandelde omgevingsvergunning, het samenvoegen van twee woningen (legalisatie), De Wetstraat 4 te Utrecht,  HZ_WABO-19-18236</meta:user-defined>
    <meta:user-defined meta:name="OVERHEID.PostcodeHuisnummer/OVERHEIDop.postcodeHuisnummer">3531AT 4 bs</meta:user-defined>
    <meta:user-defined meta:name="OVERHEIDop.straatnaam">De Wetstraat</meta:user-defined>
    <meta:user-defined meta:name="OVERHEIDop.woonplaats">Utrecht</meta:user-defined>
    <meta:user-defined meta:name="DCTERMS.W3CDTF/DCTERMS.available">2019-07-25</meta:user-defined>
    <meta:user-defined meta:name="DCTERMS.W3CDTF/OVERHEIDop.jaargang">2019</meta:user-defined>
    <meta:user-defined meta:name="OVERHEIDop.externeBijlage">Aanvraag publiceerbaar-A|exb-2019-36448</meta:user-defined>
    <meta:user-defined meta:name="OVERHEIDop.externeBijlage">Besluit omgevingsvergunning publiceerbaar|exb-2019-36449</meta:user-defined>
    <meta:user-defined meta:name="OVERHEIDop.publicationIssue">186072</meta:user-defined>
    <meta:user-defined meta:name="OVERHEIDop.GmbID/DC.identifier">gmb-2019-186072</meta:user-defined>
    <meta:user-defined meta:name="OVERHEIDop.versieInformatie"/>
  </office:meta>
</office:document-meta>
</file>