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vernieuwen en veranderen van de reclame uitingen op het gebouw, Vleutenseweg 494 te Utrecht,  HZ_WABO-19-1227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leutenseweg 494 te Utrecht</text:p>
            <text:p text:style-name="common-al">HZ_WABO-19-12275</text:p>
            <text:p text:style-name="common-al">Toelichting: het vernieuwen en veranderen van de reclame uitingen op het gebouw</text:p>
            <text:p text:style-name="common-al">Datum besluit: 19 juli 2019</text:p>
            <text:p text:style-name="common-al">Startdatum bezwaartermijn: 23 juli 2019</text:p>
            <text:p text:style-name="common-al">Besluit: Geweiger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85760</text:span><text:line-break/><text:date style:data-style-name="dag" text:fixed="true" text:date-value="2019-07-25"/><text:line-break/><text:date style:data-style-name="jaar" text:fixed="true" text:date-value="2019-07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85760</text:span><text:date style:data-style-name="nicedate" text:fixed="true" text:date-value="2019-07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85760</text:span><text:date style:data-style-name="nicedate" text:fixed="true" text:date-value="2019-07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3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dc:language>nl</dc:language>
    <meta:user-defined meta:name="OVERHEID.EPSG28992/DC.spatial">134237.24 456338.49</meta:user-defined>
    <meta:user-defined meta:name="DC.title">Afgehandelde omgevingsvergunning, het vernieuwen en veranderen van de reclame uitingen op het gebouw, Vleutenseweg 494 te Utrecht,  HZ_WABO-19-12275</meta:user-defined>
    <meta:user-defined meta:name="OVERHEID.PostcodeHuisnummer/OVERHEIDop.postcodeHuisnummer">3532HZ 494</meta:user-defined>
    <meta:user-defined meta:name="OVERHEIDop.straatnaam">Vleutenseweg</meta:user-defined>
    <meta:user-defined meta:name="OVERHEIDop.woonplaats">Utrecht</meta:user-defined>
    <meta:user-defined meta:name="DCTERMS.W3CDTF/DCTERMS.available">2019-07-25</meta:user-defined>
    <meta:user-defined meta:name="DCTERMS.W3CDTF/OVERHEIDop.jaargang">2019</meta:user-defined>
    <meta:user-defined meta:name="OVERHEIDop.externeBijlage">Besluit weigering omgevingsvergunning publiceer...|exb-2019-36386</meta:user-defined>
    <meta:user-defined meta:name="OVERHEIDop.publicationIssue">185760</meta:user-defined>
    <meta:user-defined meta:name="OVERHEIDop.GmbID/DC.identifier">gmb-2019-185760</meta:user-defined>
    <meta:user-defined meta:name="OVERHEIDop.versieInformatie"/>
  </office:meta>
</office:document-meta>
</file>