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M.P. Lindostraat 21BS te Utrecht,  HZ_WABO-18-382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.P. Lindostraat 21BS te Utrecht</text:p>
            <text:p text:style-name="common-al">HZ_WABO-18-38249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29</text:span><text:line-break/><text:date style:data-style-name="dag" text:fixed="true" text:date-value="2019-01-25"/><text:line-break/><text:date style:data-style-name="jaar" text:fixed="true" text:date-value="2019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29</text:span><text:date style:data-style-name="nicedate" text:fixed="true" text:date-value="2019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29</text:span><text:date style:data-style-name="nicedate" text:fixed="true" text:date-value="2019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kapel aan de voorkant van een woning, M.P. Lindostraat 21BS te Utrecht,  HZ_WABO-18-3824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5</meta:user-defined>
    <meta:user-defined meta:name="OVERHEIDop.publicationIssue">18529</meta:user-defined>
    <meta:user-defined meta:name="OVERHEIDop.GmbID/DC.identifier">gmb-2019-1852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XE 21 bs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62.09 456237.33</meta:user-defined>
    <meta:user-defined meta:name="OVERHEIDop.versieInformatie"/>
  </office:meta>
</office:document-meta>
</file>