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bouwen van een werkplaats naar twee woningen, Sumatrastraat 28 te Utrecht,  HZ_WABO-19-167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umatrastraat 28 te Utrecht</text:p>
            <text:p text:style-name="common-al">HZ_WABO-19-16719</text:p>
            <text:p text:style-name="common-al">Toelichting: het verbouwen van een werkplaats naar twee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4756</text:span><text:line-break/><text:date style:data-style-name="dag" text:fixed="true" text:date-value="2019-07-24"/><text:line-break/><text:date style:data-style-name="jaar" text:fixed="true" text:date-value="2019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4756</text:span><text:date style:data-style-name="nicedate" text:fixed="true" text:date-value="2019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4756</text:span><text:date style:data-style-name="nicedate" text:fixed="true" text:date-value="2019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509.42 456004.02</meta:user-defined>
    <meta:user-defined meta:name="DC.title">Verlenging beslistermijn omgevingsvergunning, het verbouwen van een werkplaats naar twee woningen, Sumatrastraat 28 te Utrecht,  HZ_WABO-19-16719</meta:user-defined>
    <meta:user-defined meta:name="OVERHEID.PostcodeHuisnummer/OVERHEIDop.postcodeHuisnummer">3531PD 28</meta:user-defined>
    <meta:user-defined meta:name="OVERHEIDop.straatnaam">Sumatrastraat</meta:user-defined>
    <meta:user-defined meta:name="OVERHEIDop.woonplaats">Utrecht</meta:user-defined>
    <meta:user-defined meta:name="DCTERMS.W3CDTF/DCTERMS.available">2019-07-24</meta:user-defined>
    <meta:user-defined meta:name="DCTERMS.W3CDTF/OVERHEIDop.jaargang">2019</meta:user-defined>
    <meta:user-defined meta:name="OVERHEIDop.publicationIssue">184756</meta:user-defined>
    <meta:user-defined meta:name="OVERHEIDop.GmbID/DC.identifier">gmb-2019-184756</meta:user-defined>
    <meta:user-defined meta:name="OVERHEIDop.versieInformatie"/>
  </office:meta>
</office:document-meta>
</file>