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realiseren van een tijdelijk horecaterras bij een restaurant, Vleutenseweg 124 te Utrecht,  HZ_WABO-19-125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utenseweg 124 te Utrecht</text:p>
            <text:p text:style-name="common-al">HZ_WABO-19-12515</text:p>
            <text:p text:style-name="common-al">Toelichting: het realiseren van een tijdelijk horecaterras bij een restauran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3289</text:span><text:line-break/><text:date style:data-style-name="dag" text:fixed="true" text:date-value="2019-07-23"/><text:line-break/><text:date style:data-style-name="jaar" text:fixed="true" text:date-value="2019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3289</text:span><text:date style:data-style-name="nicedate" text:fixed="true" text:date-value="2019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3289</text:span><text:date style:data-style-name="nicedate" text:fixed="true" text:date-value="2019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372.78 456097.65</meta:user-defined>
    <meta:user-defined meta:name="DC.title">Verlenging beslistermijn omgevingsvergunning, het realiseren van een tijdelijk horecaterras bij een restaurant, Vleutenseweg 124 te Utrecht,  HZ_WABO-19-12515</meta:user-defined>
    <meta:user-defined meta:name="OVERHEID.PostcodeHuisnummer/OVERHEIDop.postcodeHuisnummer">3531PW 2 bs</meta:user-defined>
    <meta:user-defined meta:name="OVERHEIDop.straatnaam">Balistraat</meta:user-defined>
    <meta:user-defined meta:name="OVERHEIDop.woonplaats">Utrecht</meta:user-defined>
    <meta:user-defined meta:name="DCTERMS.W3CDTF/DCTERMS.available">2019-07-23</meta:user-defined>
    <meta:user-defined meta:name="DCTERMS.W3CDTF/OVERHEIDop.jaargang">2019</meta:user-defined>
    <meta:user-defined meta:name="OVERHEIDop.publicationIssue">183289</meta:user-defined>
    <meta:user-defined meta:name="OVERHEIDop.GmbID/DC.identifier">gmb-2019-183289</meta:user-defined>
    <meta:user-defined meta:name="OVERHEIDop.versieInformatie"/>
  </office:meta>
</office:document-meta>
</file>