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Van Lennepstraat 18 te Utrecht, HZ_WABO-19-0201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Lennepstraat 18 te Utrecht</text:span>
          </text:p>
            <text:p text:style-name="common-al">HZ_WABO-19-02012</text:p>
            <text:p text:style-name="common-al">Toelichting: het bouwen van een dakopbouw op een woning</text:p>
            <text:p text:style-name="common-al">Datum ontvangst aanvraag: 22 jan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135</text:span><text:line-break/><text:date style:data-style-name="dag" text:fixed="true" text:date-value="2019-01-25"/><text:line-break/><text:date style:data-style-name="jaar" text:fixed="true" text:date-value="2019-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8135</text:span><text:date style:data-style-name="nicedate" text:fixed="true" text:date-value="2019-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8135</text:span><text:date style:data-style-name="nicedate" text:fixed="true" text:date-value="2019-01-2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dakopbouw op een woning, Van Lennepstraat 18 te Utrecht, HZ_WABO-19-02012</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1-25</meta:user-defined>
    <meta:user-defined meta:name="OVERHEIDop.publicationIssue">18135</meta:user-defined>
    <meta:user-defined meta:name="OVERHEIDop.GmbID/DC.identifier">gmb-2019-18135</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2TP 22 bs</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EPSG28992/DC.spatial">135421.9 456337.42</meta:user-defined>
    <meta:user-defined meta:name="OVERHEIDop.versieInformatie"/>
  </office:meta>
</office:document-meta>
</file>