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splitsen van een woning naar drie appartementen, Wolff en Dekenplein 2 te Utrecht, HZ_WABO-19-021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olff en Dekenplein 2 te Utrecht</text:span>
          </text:p>
            <text:p text:style-name="common-al">HZ_WABO-19-02124</text:p>
            <text:p text:style-name="common-al">Toelichting: het splitsen van een woning naar drie appartementen</text:p>
            <text:p text:style-name="common-al">Datum ontvangst aanvraag: 22 jan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116</text:span><text:line-break/><text:date style:data-style-name="dag" text:fixed="true" text:date-value="2019-01-25"/><text:line-break/><text:date style:data-style-name="jaar" text:fixed="true" text:date-value="2019-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116</text:span><text:date style:data-style-name="nicedate" text:fixed="true" text:date-value="2019-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116</text:span><text:date style:data-style-name="nicedate" text:fixed="true" text:date-value="2019-01-2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splitsen van een woning naar drie appartementen, Wolff en Dekenplein 2 te Utrecht, HZ_WABO-19-02124</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25</meta:user-defined>
    <meta:user-defined meta:name="OVERHEIDop.publicationIssue">18116</meta:user-defined>
    <meta:user-defined meta:name="OVERHEIDop.GmbID/DC.identifier">gmb-2019-18116</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XH 2</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3722</meta:user-defined>
    <meta:user-defined meta:name="OVERHEID.EPSG28992/DC.spatial">135525.83 456137.73</meta:user-defined>
    <meta:user-defined meta:name="OVERHEIDop.versieInformatie"/>
  </office:meta>
</office:document-meta>
</file>