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wijzigen van de gevel ten behoeve van het splitsen naar twee woningen, Celebesstraat 89 te Utrecht, HZ_WABO-19-2353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Celebesstraat 89 te Utrecht</text:span>
          </text:p>
            <text:p text:style-name="common-al">HZ_WABO-19-23535</text:p>
            <text:p text:style-name="common-al">Toelichting: het wijzigen van de gevel ten behoeve van het splitsen naar twee woningen</text:p>
            <text:p text:style-name="common-al">Datum ontvangst aanvraag: 16 jul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80610</text:span><text:line-break/><text:date style:data-style-name="dag" text:fixed="true" text:date-value="2019-07-19"/><text:line-break/><text:date style:data-style-name="jaar" text:fixed="true" text:date-value="2019-07-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80610</text:span><text:date style:data-style-name="nicedate" text:fixed="true" text:date-value="2019-07-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80610</text:span><text:date style:data-style-name="nicedate" text:fixed="true" text:date-value="2019-07-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3/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4544.45 456069.74</meta:user-defined>
    <meta:user-defined meta:name="DC.title">Aanvraag omgevingsvergunning, het wijzigen van de gevel ten behoeve van het splitsen naar twee woningen, Celebesstraat 89 te Utrecht, HZ_WABO-19-23535</meta:user-defined>
    <meta:user-defined meta:name="OVERHEID.PostcodeHuisnummer/OVERHEIDop.postcodeHuisnummer">3531KB 89</meta:user-defined>
    <meta:user-defined meta:name="OVERHEIDop.straatnaam">Celebesstraat</meta:user-defined>
    <meta:user-defined meta:name="OVERHEIDop.woonplaats">Utrecht</meta:user-defined>
    <meta:user-defined meta:name="DCTERMS.W3CDTF/DCTERMS.available">2019-07-19</meta:user-defined>
    <meta:user-defined meta:name="DCTERMS.W3CDTF/OVERHEIDop.jaargang">2019</meta:user-defined>
    <meta:user-defined meta:name="OVERHEIDop.externeBijlage">publiceerbaar-A|exb-2019-35594</meta:user-defined>
    <meta:user-defined meta:name="OVERHEIDop.publicationIssue">180610</meta:user-defined>
    <meta:user-defined meta:name="OVERHEIDop.GmbID/DC.identifier">gmb-2019-180610</meta:user-defined>
    <meta:user-defined meta:name="OVERHEIDop.versieInformatie"/>
  </office:meta>
</office:document-meta>
</file>