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kappen van 3 bomen, het knotten van 16 bomen en het planten van 3 bomen, Leidseweg t.h.v. nummers 94 t/m 129 en Graadt van Roggenweg, naast nummer 27 te Utrecht,  HZ_WABO-19-118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idseweg t.h.v. nummers 94 t/m 129 en Graadt van Roggenweg, naast nummer 27 te Utrecht</text:p>
            <text:p text:style-name="common-al">HZ_WABO-19-11852</text:p>
            <text:p text:style-name="common-al">Toelichting: het kappen van 3 bomen, het knotten van 16 bomen en het planten van 3 bomen</text:p>
            <text:p text:style-name="common-al">Datum besluit: 16 juli 2019</text:p>
            <text:p text:style-name="common-al">Startdatum bezwaartermijn: 17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8994</text:span><text:line-break/><text:date style:data-style-name="dag" text:fixed="true" text:date-value="2019-07-18"/><text:line-break/><text:date style:data-style-name="jaar" text:fixed="true" text:date-value="2019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8994</text:span><text:date style:data-style-name="nicedate" text:fixed="true" text:date-value="2019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8994</text:span><text:date style:data-style-name="nicedate" text:fixed="true" text:date-value="2019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882.55 455346.56</meta:user-defined>
    <meta:user-defined meta:name="OVERHEID.EPSG28992/DC.spatial">135343.18 455614.1</meta:user-defined>
    <meta:user-defined meta:name="DC.title">Afgehandelde omgevingsvergunning, het kappen van 3 bomen, het knotten van 16 bomen en het planten van 3 bomen, Leidseweg t.h.v. nummers 94 t/m 129 en Graadt van Roggenweg, naast nummer 27 te Utrecht,  HZ_WABO-19-11852</meta:user-defined>
    <meta:user-defined meta:name="OVERHEID.PostcodeHuisnummer/OVERHEIDop.postcodeHuisnummer">3533HA 95</meta:user-defined>
    <meta:user-defined meta:name="OVERHEID.PostcodeHuisnummer/OVERHEIDop.postcodeHuisnummer">3531AA 27</meta:user-defined>
    <meta:user-defined meta:name="OVERHEIDop.straatnaam">Leidseweg</meta:user-defined>
    <meta:user-defined meta:name="OVERHEIDop.straatnaam">Graadt van Roggenweg</meta:user-defined>
    <meta:user-defined meta:name="OVERHEIDop.woonplaats">Utrecht</meta:user-defined>
    <meta:user-defined meta:name="OVERHEIDop.woonplaats">Utrecht</meta:user-defined>
    <meta:user-defined meta:name="DCTERMS.W3CDTF/DCTERMS.available">2019-07-18</meta:user-defined>
    <meta:user-defined meta:name="DCTERMS.W3CDTF/OVERHEIDop.jaargang">2019</meta:user-defined>
    <meta:user-defined meta:name="OVERHEIDop.externeBijlage">foto_1-A|exb-2019-35162</meta:user-defined>
    <meta:user-defined meta:name="OVERHEIDop.externeBijlage">Vellijst-A|exb-2019-35163</meta:user-defined>
    <meta:user-defined meta:name="OVERHEIDop.externeBijlage">foto_2-A|exb-2019-35164</meta:user-defined>
    <meta:user-defined meta:name="OVERHEIDop.externeBijlage">Bomenparagraaf-A|exb-2019-35165</meta:user-defined>
    <meta:user-defined meta:name="OVERHEIDop.externeBijlage">foto_3_-A|exb-2019-35166</meta:user-defined>
    <meta:user-defined meta:name="OVERHEIDop.externeBijlage">foto_4_bij_Hommelbrug-A|exb-2019-35167</meta:user-defined>
    <meta:user-defined meta:name="OVERHEIDop.externeBijlage">foto_5_bij_Hommelbrug-A|exb-2019-35168</meta:user-defined>
    <meta:user-defined meta:name="OVERHEIDop.publicationIssue">178994</meta:user-defined>
    <meta:user-defined meta:name="OVERHEIDop.GmbID/DC.identifier">gmb-2019-178994</meta:user-defined>
    <meta:user-defined meta:name="OVERHEIDop.externeBijlage">aanvraag publiceerbaar|exb-2019-35169</meta:user-defined>
    <meta:user-defined meta:name="OVERHEIDop.externeBijlage">Besluit omgevingsvergunning publiceerbaar|exb-2019-35170</meta:user-defined>
    <meta:user-defined meta:name="OVERHEIDop.externeBijlage">Quickscan_Wet_Natuurbescherming|exb-2019-35171</meta:user-defined>
    <meta:user-defined meta:name="OVERHEIDop.externeBijlage">veltekening 1|exb-2019-35172</meta:user-defined>
    <meta:user-defined meta:name="OVERHEIDop.externeBijlage">veltekening 2|exb-2019-35173</meta:user-defined>
    <meta:user-defined meta:name="OVERHEIDop.versieInformatie"/>
  </office:meta>
</office:document-meta>
</file>