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hobbyruimte op het achtererf (legalisatie), Burgemeester van Tuyllkade 28 te Utrecht, HZ_WABO-19-2290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urgemeester van Tuyllkade 28 te Utrecht</text:span>
          </text:p>
            <text:p text:style-name="common-al">HZ_WABO-19-22902</text:p>
            <text:p text:style-name="common-al">Toelichting: het bouwen van een hobbyruimte op het achtererf (legalisatie)</text:p>
            <text:p text:style-name="common-al">Datum ontvangst aanvraag: 10 jul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76724</text:span><text:line-break/><text:date style:data-style-name="dag" text:fixed="true" text:date-value="2019-07-17"/><text:line-break/><text:date style:data-style-name="jaar" text:fixed="true" text:date-value="2019-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76724</text:span><text:date style:data-style-name="nicedate" text:fixed="true" text:date-value="2019-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76724</text:span><text:date style:data-style-name="nicedate" text:fixed="true" text:date-value="2019-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3/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4690.48 458072.2</meta:user-defined>
    <meta:user-defined meta:name="DC.title">Aanvraag omgevingsvergunning, het bouwen van een hobbyruimte op het achtererf (legalisatie), Burgemeester van Tuyllkade 28 te Utrecht, HZ_WABO-19-22902</meta:user-defined>
    <meta:user-defined meta:name="OVERHEID.PostcodeHuisnummer/OVERHEIDop.postcodeHuisnummer">3553AJ 28</meta:user-defined>
    <meta:user-defined meta:name="OVERHEIDop.straatnaam">Burgemeester van Tuyllkade</meta:user-defined>
    <meta:user-defined meta:name="OVERHEIDop.woonplaats">Utrecht</meta:user-defined>
    <meta:user-defined meta:name="DCTERMS.W3CDTF/DCTERMS.available">2019-07-17</meta:user-defined>
    <meta:user-defined meta:name="DCTERMS.W3CDTF/OVERHEIDop.jaargang">2019</meta:user-defined>
    <meta:user-defined meta:name="OVERHEIDop.publicationIssue">176724</meta:user-defined>
    <meta:user-defined meta:name="OVERHEIDop.GmbID/DC.identifier">gmb-2019-176724</meta:user-defined>
    <meta:user-defined meta:name="OVERHEIDop.versieInformatie"/>
  </office:meta>
</office:document-meta>
</file>