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NotaUtrechtseSoortenlijst7juni2018_Pagina_01idea8a168-a5b5-4cc6-b3a8-b56a976b0cca.jpg" manifest:media-type="image/x-eps"/>
  <manifest:file-entry manifest:full-path="Pictures/NotaUtrechtseSoortenlijst7juni2018_Pagina_02i6e1b3819-29f9-4b3b-ad48-e2ac66a11989.jpg" manifest:media-type="image/x-eps"/>
  <manifest:file-entry manifest:full-path="Pictures/NotaUtrechtseSoortenlijst7juni2018_Pagina_03i1690336e-4419-44e1-ace6-a7f952d21d4f.jpg" manifest:media-type="image/x-eps"/>
  <manifest:file-entry manifest:full-path="Pictures/NotaUtrechtseSoortenlijst7juni2018_Pagina_04i48c546ad-980a-4a7f-b2cd-593bab455e99.jpg" manifest:media-type="image/x-eps"/>
  <manifest:file-entry manifest:full-path="Pictures/NotaUtrechtseSoortenlijst7juni2018_Pagina_05iff538921-77a0-4a95-b4be-678f41a36c88.jpg" manifest:media-type="image/x-eps"/>
  <manifest:file-entry manifest:full-path="Pictures/NotaUtrechtseSoortenlijst7juni2018_Pagina_06i59e9963a-35cd-4344-be86-cc07d2045efe.jpg" manifest:media-type="image/x-eps"/>
  <manifest:file-entry manifest:full-path="Pictures/NotaUtrechtseSoortenlijst7juni2018_Pagina_07i90882735-62d8-43ae-9b43-cf3f974bcabc.jpg" manifest:media-type="image/x-eps"/>
  <manifest:file-entry manifest:full-path="Pictures/NotaUtrechtseSoortenlijst7juni2018_Pagina_08i0c9628c4-a06b-454c-b14f-ec499849e15d.jpg" manifest:media-type="image/x-eps"/>
  <manifest:file-entry manifest:full-path="Pictures/NotaUtrechtseSoortenlijst7juni2018_Pagina_09ifa70e3bf-23d1-4352-9add-75bc4c8aca75.jpg" manifest:media-type="image/x-eps"/>
  <manifest:file-entry manifest:full-path="Pictures/NotaUtrechtseSoortenlijst7juni2018_Pagina_10i06add52c-8541-4cb3-8e1f-ee8968b49069.jpg" manifest:media-type="image/x-eps"/>
  <manifest:file-entry manifest:full-path="Pictures/NotaUtrechtseSoortenlijst7juni2018_Pagina_11i101d38ae-ce70-4ca7-8054-93ca7fa8431d.jpg" manifest:media-type="image/x-eps"/>
  <manifest:file-entry manifest:full-path="Pictures/NotaUtrechtseSoortenlijst7juni2018_Pagina_12ic9921525-d73a-44b1-978b-d12219df31e3.jpg" manifest:media-type="image/x-eps"/>
  <manifest:file-entry manifest:full-path="Pictures/NotaUtrechtseSoortenlijst7juni2018_Pagina_13ifdaa4b93-e9c2-4501-8eff-5703f323b435.jpg" manifest:media-type="image/x-eps"/>
  <manifest:file-entry manifest:full-path="Pictures/NotaUtrechtseSoortenlijst7juni2018_Pagina_14i31c0a9da-5f89-41dc-b65d-257b52e91256.jpg" manifest:media-type="image/x-eps"/>
  <manifest:file-entry manifest:full-path="Pictures/NotaUtrechtseSoortenlijst7juni2018_Pagina_15i235b3a0f-fbc8-423e-afea-0ef5bdbe960f.jpg" manifest:media-type="image/x-eps"/>
  <manifest:file-entry manifest:full-path="Pictures/NotaUtrechtseSoortenlijst7juni2018_Pagina_16i54f796b4-7bd8-45c8-b8d3-e8fd6d70c9b3.jpg" manifest:media-type="image/x-eps"/>
  <manifest:file-entry manifest:full-path="Pictures/NotaUtrechtseSoortenlijst7juni2018_Pagina_17i3806d20a-4f88-4739-ae8c-680720b690c3.jpg" manifest:media-type="image/x-eps"/>
  <manifest:file-entry manifest:full-path="Pictures/NotaUtrechtseSoortenlijst7juni2018_Pagina_18i54ffd760-b0a7-4719-b036-96c546236982.jpg" manifest:media-type="image/x-eps"/>
  <manifest:file-entry manifest:full-path="Pictures/NotaUtrechtseSoortenlijst7juni2018_Pagina_19i35e65f72-f7ec-4ee6-990e-5e07fb767994.jpg" manifest:media-type="image/x-eps"/>
  <manifest:file-entry manifest:full-path="Pictures/NotaUtrechtseSoortenlijst7juni2018_Pagina_20i2cb8c86e-b3fd-4182-871f-cbba283f072d.jpg" manifest:media-type="image/x-eps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Utrechtse Soortenlijs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　</text:p>
            <text:p text:style-name="al"> Op 7 juni 2018 heeft de gemeenteraad van Utrecht de bijgevoegde Nota 'Utrechtse soortenlijst' vastgesteld, ter bescherming en stimulering van devoor Utrecht belangrijke plant- en diersoorten en daarmee ter bevordering van de biodiversiteit in de stad.　</text:p>
            <text:p text:style-name="al"> Na publicatie wordt de Utrechtse soortenlijst meegewogen bij de voorbereiding van gemeentelijke ruinntelijke plannen, waarbij een uitzonderingwordt gemaakt voor plannen waarbij onderzoeken al zijn afgerond of nog lopen. 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
            <draw:frame><draw:text-box><text:section text:name="plaatje_id1-3-2-3-1-1-1" text:style-name="plaatje">
              <text:p text:style-name="illustratie_id1-3-2-3-1-1-1-1"><draw:frame draw:style-name="illustratie_id1-3-2-3-1-1-1-1" text:anchor-type="paragraph" svg:width="153mm" svg:height="216.50943396226412mm"><draw:image xlink:href="Pictures/NotaUtrechtseSoortenlijst7juni2018_Pagina_01idea8a168-a5b5-4cc6-b3a8-b56a976b0cca.jpg" xlink:type="simple"/></draw:frame></text:p>
            </text:section></draw:text-box></draw:frame>
          </text:p>
            <text:p text:style-name="al">
            <draw:frame><draw:text-box><text:section text:name="plaatje_id1-3-2-3-1-2-1" text:style-name="plaatje">
              <text:p text:style-name="illustratie_id1-3-2-3-1-2-1-1"><draw:frame draw:style-name="illustratie_id1-3-2-3-1-2-1-1" text:anchor-type="paragraph" svg:width="153mm" svg:height="216.50943396226412mm"><draw:image xlink:href="Pictures/NotaUtrechtseSoortenlijst7juni2018_Pagina_02i6e1b3819-29f9-4b3b-ad48-e2ac66a11989.jpg" xlink:type="simple"/></draw:frame></text:p>
            </text:section></draw:text-box></draw:frame>
          </text:p>
            <text:p text:style-name="al">
            <draw:frame><draw:text-box><text:section text:name="plaatje_id1-3-2-3-1-3-1" text:style-name="plaatje">
              <text:p text:style-name="illustratie_id1-3-2-3-1-3-1-1"><draw:frame draw:style-name="illustratie_id1-3-2-3-1-3-1-1" text:anchor-type="paragraph" svg:width="153mm" svg:height="216.50943396226412mm"><draw:image xlink:href="Pictures/NotaUtrechtseSoortenlijst7juni2018_Pagina_03i1690336e-4419-44e1-ace6-a7f952d21d4f.jpg" xlink:type="simple"/></draw:frame></text:p>
            </text:section></draw:text-box></draw:frame>
          </text:p>
            <text:p text:style-name="al">
            <draw:frame><draw:text-box><text:section text:name="plaatje_id1-3-2-3-1-4-1" text:style-name="plaatje">
              <text:p text:style-name="illustratie_id1-3-2-3-1-4-1-1"><draw:frame draw:style-name="illustratie_id1-3-2-3-1-4-1-1" text:anchor-type="paragraph" svg:width="153mm" svg:height="216.50943396226412mm"><draw:image xlink:href="Pictures/NotaUtrechtseSoortenlijst7juni2018_Pagina_04i48c546ad-980a-4a7f-b2cd-593bab455e99.jpg" xlink:type="simple"/></draw:frame></text:p>
            </text:section></draw:text-box></draw:frame>
          </text:p>
            <text:p text:style-name="al">
            <draw:frame><draw:text-box><text:section text:name="plaatje_id1-3-2-3-1-5-1" text:style-name="plaatje">
              <text:p text:style-name="illustratie_id1-3-2-3-1-5-1-1"><draw:frame draw:style-name="illustratie_id1-3-2-3-1-5-1-1" text:anchor-type="paragraph" svg:width="153mm" svg:height="216.50943396226412mm"><draw:image xlink:href="Pictures/NotaUtrechtseSoortenlijst7juni2018_Pagina_05iff538921-77a0-4a95-b4be-678f41a36c88.jpg" xlink:type="simple"/></draw:frame></text:p>
            </text:section></draw:text-box></draw:frame>
          </text:p>
            <text:p text:style-name="al">
            <draw:frame><draw:text-box><text:section text:name="plaatje_id1-3-2-3-1-6-1" text:style-name="plaatje">
              <text:p text:style-name="illustratie_id1-3-2-3-1-6-1-1"><draw:frame draw:style-name="illustratie_id1-3-2-3-1-6-1-1" text:anchor-type="paragraph" svg:width="153mm" svg:height="216.50943396226412mm"><draw:image xlink:href="Pictures/NotaUtrechtseSoortenlijst7juni2018_Pagina_06i59e9963a-35cd-4344-be86-cc07d2045efe.jpg" xlink:type="simple"/></draw:frame></text:p>
            </text:section></draw:text-box></draw:frame>
          </text:p>
            <text:p text:style-name="al">
            <draw:frame><draw:text-box><text:section text:name="plaatje_id1-3-2-3-1-7-1" text:style-name="plaatje">
              <text:p text:style-name="illustratie_id1-3-2-3-1-7-1-1"><draw:frame draw:style-name="illustratie_id1-3-2-3-1-7-1-1" text:anchor-type="paragraph" svg:width="153mm" svg:height="216.50943396226412mm"><draw:image xlink:href="Pictures/NotaUtrechtseSoortenlijst7juni2018_Pagina_07i90882735-62d8-43ae-9b43-cf3f974bcabc.jpg" xlink:type="simple"/></draw:frame></text:p>
            </text:section></draw:text-box></draw:frame>
          </text:p>
            <text:p text:style-name="al">
            <draw:frame><draw:text-box><text:section text:name="plaatje_id1-3-2-3-1-8-1" text:style-name="plaatje">
              <text:p text:style-name="illustratie_id1-3-2-3-1-8-1-1"><draw:frame draw:style-name="illustratie_id1-3-2-3-1-8-1-1" text:anchor-type="paragraph" svg:width="153mm" svg:height="216.50943396226412mm"><draw:image xlink:href="Pictures/NotaUtrechtseSoortenlijst7juni2018_Pagina_08i0c9628c4-a06b-454c-b14f-ec499849e15d.jpg" xlink:type="simple"/></draw:frame></text:p>
            </text:section></draw:text-box></draw:frame>
          </text:p>
            <text:p text:style-name="al">
            <draw:frame><draw:text-box><text:section text:name="plaatje_id1-3-2-3-1-9-1" text:style-name="plaatje">
              <text:p text:style-name="illustratie_id1-3-2-3-1-9-1-1"><draw:frame draw:style-name="illustratie_id1-3-2-3-1-9-1-1" text:anchor-type="paragraph" svg:width="153mm" svg:height="216.50943396226412mm"><draw:image xlink:href="Pictures/NotaUtrechtseSoortenlijst7juni2018_Pagina_09ifa70e3bf-23d1-4352-9add-75bc4c8aca75.jpg" xlink:type="simple"/></draw:frame></text:p>
            </text:section></draw:text-box></draw:frame>
          </text:p>
            <text:p text:style-name="al">
            <draw:frame><draw:text-box><text:section text:name="plaatje_id1-3-2-3-1-10-1" text:style-name="plaatje">
              <text:p text:style-name="illustratie_id1-3-2-3-1-10-1-1"><draw:frame draw:style-name="illustratie_id1-3-2-3-1-10-1-1" text:anchor-type="paragraph" svg:width="153mm" svg:height="216.50943396226412mm"><draw:image xlink:href="Pictures/NotaUtrechtseSoortenlijst7juni2018_Pagina_10i06add52c-8541-4cb3-8e1f-ee8968b49069.jpg" xlink:type="simple"/></draw:frame></text:p>
            </text:section></draw:text-box></draw:frame>
          </text:p>
            <text:p text:style-name="al">
            <draw:frame><draw:text-box><text:section text:name="plaatje_id1-3-2-3-1-11-1" text:style-name="plaatje">
              <text:p text:style-name="illustratie_id1-3-2-3-1-11-1-1"><draw:frame draw:style-name="illustratie_id1-3-2-3-1-11-1-1" text:anchor-type="paragraph" svg:width="153mm" svg:height="216.50943396226412mm"><draw:image xlink:href="Pictures/NotaUtrechtseSoortenlijst7juni2018_Pagina_11i101d38ae-ce70-4ca7-8054-93ca7fa8431d.jpg" xlink:type="simple"/></draw:frame></text:p>
            </text:section></draw:text-box></draw:frame>
          </text:p>
            <text:p text:style-name="al">
            <draw:frame><draw:text-box><text:section text:name="plaatje_id1-3-2-3-1-12-1" text:style-name="plaatje">
              <text:p text:style-name="illustratie_id1-3-2-3-1-12-1-1"><draw:frame draw:style-name="illustratie_id1-3-2-3-1-12-1-1" text:anchor-type="paragraph" svg:width="153mm" svg:height="216.50943396226412mm"><draw:image xlink:href="Pictures/NotaUtrechtseSoortenlijst7juni2018_Pagina_12ic9921525-d73a-44b1-978b-d12219df31e3.jpg" xlink:type="simple"/></draw:frame></text:p>
            </text:section></draw:text-box></draw:frame>
          </text:p>
            <text:p text:style-name="al">
            <draw:frame><draw:text-box><text:section text:name="plaatje_id1-3-2-3-1-13-1" text:style-name="plaatje">
              <text:p text:style-name="illustratie_id1-3-2-3-1-13-1-1"><draw:frame draw:style-name="illustratie_id1-3-2-3-1-13-1-1" text:anchor-type="paragraph" svg:width="153mm" svg:height="216.50943396226412mm"><draw:image xlink:href="Pictures/NotaUtrechtseSoortenlijst7juni2018_Pagina_13ifdaa4b93-e9c2-4501-8eff-5703f323b435.jpg" xlink:type="simple"/></draw:frame></text:p>
            </text:section></draw:text-box></draw:frame>
          </text:p>
            <text:p text:style-name="al">
            <draw:frame><draw:text-box><text:section text:name="plaatje_id1-3-2-3-1-14-1" text:style-name="plaatje">
              <text:p text:style-name="illustratie_id1-3-2-3-1-14-1-1"><draw:frame draw:style-name="illustratie_id1-3-2-3-1-14-1-1" text:anchor-type="paragraph" svg:width="153mm" svg:height="216.50943396226412mm"><draw:image xlink:href="Pictures/NotaUtrechtseSoortenlijst7juni2018_Pagina_14i31c0a9da-5f89-41dc-b65d-257b52e91256.jpg" xlink:type="simple"/></draw:frame></text:p>
            </text:section></draw:text-box></draw:frame>
          </text:p>
            <text:p text:style-name="al">
            <draw:frame><draw:text-box><text:section text:name="plaatje_id1-3-2-3-1-15-1" text:style-name="plaatje">
              <text:p text:style-name="illustratie_id1-3-2-3-1-15-1-1"><draw:frame draw:style-name="illustratie_id1-3-2-3-1-15-1-1" text:anchor-type="paragraph" svg:width="153mm" svg:height="216.50943396226412mm"><draw:image xlink:href="Pictures/NotaUtrechtseSoortenlijst7juni2018_Pagina_15i235b3a0f-fbc8-423e-afea-0ef5bdbe960f.jpg" xlink:type="simple"/></draw:frame></text:p>
            </text:section></draw:text-box></draw:frame>
          </text:p>
            <text:p text:style-name="al">
            <draw:frame><draw:text-box><text:section text:name="plaatje_id1-3-2-3-1-16-1" text:style-name="plaatje">
              <text:p text:style-name="illustratie_id1-3-2-3-1-16-1-1"><draw:frame draw:style-name="illustratie_id1-3-2-3-1-16-1-1" text:anchor-type="paragraph" svg:width="153mm" svg:height="216.50943396226412mm"><draw:image xlink:href="Pictures/NotaUtrechtseSoortenlijst7juni2018_Pagina_16i54f796b4-7bd8-45c8-b8d3-e8fd6d70c9b3.jpg" xlink:type="simple"/></draw:frame></text:p>
            </text:section></draw:text-box></draw:frame>
          </text:p>
            <text:p text:style-name="al">
            <draw:frame><draw:text-box><text:section text:name="plaatje_id1-3-2-3-1-17-1" text:style-name="plaatje">
              <text:p text:style-name="illustratie_id1-3-2-3-1-17-1-1"><draw:frame draw:style-name="illustratie_id1-3-2-3-1-17-1-1" text:anchor-type="paragraph" svg:width="153mm" svg:height="216.50943396226412mm"><draw:image xlink:href="Pictures/NotaUtrechtseSoortenlijst7juni2018_Pagina_17i3806d20a-4f88-4739-ae8c-680720b690c3.jpg" xlink:type="simple"/></draw:frame></text:p>
            </text:section></draw:text-box></draw:frame>
          </text:p>
            <text:p text:style-name="al">
            <draw:frame><draw:text-box><text:section text:name="plaatje_id1-3-2-3-1-18-1" text:style-name="plaatje">
              <text:p text:style-name="illustratie_id1-3-2-3-1-18-1-1"><draw:frame draw:style-name="illustratie_id1-3-2-3-1-18-1-1" text:anchor-type="paragraph" svg:width="153mm" svg:height="216.50943396226412mm"><draw:image xlink:href="Pictures/NotaUtrechtseSoortenlijst7juni2018_Pagina_18i54ffd760-b0a7-4719-b036-96c546236982.jpg" xlink:type="simple"/></draw:frame></text:p>
            </text:section></draw:text-box></draw:frame>
          </text:p>
            <text:p text:style-name="al">
            <draw:frame><draw:text-box><text:section text:name="plaatje_id1-3-2-3-1-19-1" text:style-name="plaatje">
              <text:p text:style-name="illustratie_id1-3-2-3-1-19-1-1"><draw:frame draw:style-name="illustratie_id1-3-2-3-1-19-1-1" text:anchor-type="paragraph" svg:width="153mm" svg:height="216.50943396226412mm"><draw:image xlink:href="Pictures/NotaUtrechtseSoortenlijst7juni2018_Pagina_19i35e65f72-f7ec-4ee6-990e-5e07fb767994.jpg" xlink:type="simple"/></draw:frame></text:p>
            </text:section></draw:text-box></draw:frame>
          </text:p>
            <text:p text:style-name="al">
            <draw:frame><draw:text-box><text:section text:name="plaatje_id1-3-2-3-1-20-1" text:style-name="plaatje">
              <text:p text:style-name="illustratie_id1-3-2-3-1-20-1-1"><draw:frame draw:style-name="illustratie_id1-3-2-3-1-20-1-1" text:anchor-type="paragraph" svg:width="153mm" svg:height="216.50943396226412mm"><draw:image xlink:href="Pictures/NotaUtrechtseSoortenlijst7juni2018_Pagina_20i2cb8c86e-b3fd-4182-871f-cbba283f072d.jpg" xlink:type="simple"/></draw:frame></text:p>
            </text:section></draw:text-box></draw:frame>
          </text:p>
            <text:p text:style-name="al"/>
            <text:p text:style-name="al"/>
            <text:p text:style-name="al"/>
          </text:section>
          <text:section text:name="ondertekening_id1-3-2-3-2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3-1-1-1-1" style:parent-style-name="Standard">
      <style:paragraph-properties style:line-spacing="0mm" style:text-autospace="none" ofo:line-height="0.001cm"/>
    </style:style>
    <style:style style:family="graphic" style:name="illustratie_id1-3-2-3-1-1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2-1-1" style:parent-style-name="Standard">
      <style:paragraph-properties style:line-spacing="0mm" style:text-autospace="none" ofo:line-height="0.001cm"/>
    </style:style>
    <style:style style:family="graphic" style:name="illustratie_id1-3-2-3-1-2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3-1-1" style:parent-style-name="Standard">
      <style:paragraph-properties style:line-spacing="0mm" style:text-autospace="none" ofo:line-height="0.001cm"/>
    </style:style>
    <style:style style:family="graphic" style:name="illustratie_id1-3-2-3-1-3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4-1-1" style:parent-style-name="Standard">
      <style:paragraph-properties style:line-spacing="0mm" style:text-autospace="none" ofo:line-height="0.001cm"/>
    </style:style>
    <style:style style:family="graphic" style:name="illustratie_id1-3-2-3-1-4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5-1-1" style:parent-style-name="Standard">
      <style:paragraph-properties style:line-spacing="0mm" style:text-autospace="none" ofo:line-height="0.001cm"/>
    </style:style>
    <style:style style:family="graphic" style:name="illustratie_id1-3-2-3-1-5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6-1-1" style:parent-style-name="Standard">
      <style:paragraph-properties style:line-spacing="0mm" style:text-autospace="none" ofo:line-height="0.001cm"/>
    </style:style>
    <style:style style:family="graphic" style:name="illustratie_id1-3-2-3-1-6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7-1-1" style:parent-style-name="Standard">
      <style:paragraph-properties style:line-spacing="0mm" style:text-autospace="none" ofo:line-height="0.001cm"/>
    </style:style>
    <style:style style:family="graphic" style:name="illustratie_id1-3-2-3-1-7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8-1-1" style:parent-style-name="Standard">
      <style:paragraph-properties style:line-spacing="0mm" style:text-autospace="none" ofo:line-height="0.001cm"/>
    </style:style>
    <style:style style:family="graphic" style:name="illustratie_id1-3-2-3-1-8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9-1-1" style:parent-style-name="Standard">
      <style:paragraph-properties style:line-spacing="0mm" style:text-autospace="none" ofo:line-height="0.001cm"/>
    </style:style>
    <style:style style:family="graphic" style:name="illustratie_id1-3-2-3-1-9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0-1-1" style:parent-style-name="Standard">
      <style:paragraph-properties style:line-spacing="0mm" style:text-autospace="none" ofo:line-height="0.001cm"/>
    </style:style>
    <style:style style:family="graphic" style:name="illustratie_id1-3-2-3-1-1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1-1-1" style:parent-style-name="Standard">
      <style:paragraph-properties style:line-spacing="0mm" style:text-autospace="none" ofo:line-height="0.001cm"/>
    </style:style>
    <style:style style:family="graphic" style:name="illustratie_id1-3-2-3-1-11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2-1-1" style:parent-style-name="Standard">
      <style:paragraph-properties style:line-spacing="0mm" style:text-autospace="none" ofo:line-height="0.001cm"/>
    </style:style>
    <style:style style:family="graphic" style:name="illustratie_id1-3-2-3-1-12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3-1-1" style:parent-style-name="Standard">
      <style:paragraph-properties style:line-spacing="0mm" style:text-autospace="none" ofo:line-height="0.001cm"/>
    </style:style>
    <style:style style:family="graphic" style:name="illustratie_id1-3-2-3-1-13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4-1-1" style:parent-style-name="Standard">
      <style:paragraph-properties style:line-spacing="0mm" style:text-autospace="none" ofo:line-height="0.001cm"/>
    </style:style>
    <style:style style:family="graphic" style:name="illustratie_id1-3-2-3-1-14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5-1-1" style:parent-style-name="Standard">
      <style:paragraph-properties style:line-spacing="0mm" style:text-autospace="none" ofo:line-height="0.001cm"/>
    </style:style>
    <style:style style:family="graphic" style:name="illustratie_id1-3-2-3-1-15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6-1-1" style:parent-style-name="Standard">
      <style:paragraph-properties style:line-spacing="0mm" style:text-autospace="none" ofo:line-height="0.001cm"/>
    </style:style>
    <style:style style:family="graphic" style:name="illustratie_id1-3-2-3-1-16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7-1-1" style:parent-style-name="Standard">
      <style:paragraph-properties style:line-spacing="0mm" style:text-autospace="none" ofo:line-height="0.001cm"/>
    </style:style>
    <style:style style:family="graphic" style:name="illustratie_id1-3-2-3-1-17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8-1-1" style:parent-style-name="Standard">
      <style:paragraph-properties style:line-spacing="0mm" style:text-autospace="none" ofo:line-height="0.001cm"/>
    </style:style>
    <style:style style:family="graphic" style:name="illustratie_id1-3-2-3-1-18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19-1-1" style:parent-style-name="Standard">
      <style:paragraph-properties style:line-spacing="0mm" style:text-autospace="none" ofo:line-height="0.001cm"/>
    </style:style>
    <style:style style:family="graphic" style:name="illustratie_id1-3-2-3-1-19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3-1-20-1-1" style:parent-style-name="Standard">
      <style:paragraph-properties style:line-spacing="0mm" style:text-autospace="none" ofo:line-height="0.001cm"/>
    </style:style>
    <style:style style:family="graphic" style:name="illustratie_id1-3-2-3-1-20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639</text:span><text:line-break/><text:date style:data-style-name="dag" text:fixed="true" text:date-value="2019-01-24"/><text:line-break/><text:date style:data-style-name="jaar" text:fixed="true" text:date-value="2019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639</text:span><text:date style:data-style-name="nicedate" text:fixed="true" text:date-value="2019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639</text:span><text:date style:data-style-name="nicedate" text:fixed="true" text:date-value="2019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Bekendmaking Utrechtse Soortenlijs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4</meta:user-defined>
    <meta:user-defined meta:name="OVERHEIDop.publicationIssue">17639</meta:user-defined>
    <meta:user-defined meta:name="OVERHEIDop.GmbID/DC.identifier">gmb-2019-17639</meta:user-defined>
    <meta:user-defined meta:name="OVERHEID.TaxonomieBeleidsagenda/OVERHEID.category">Natuur en milieu | Organisatie en beleid</meta:user-defined>
    <meta:user-defined meta:name="OVERHEID.Gemeente/DC.spatial">Utrecht</meta:user-defined>
    <meta:user-defined meta:name="DC.source">N.v.t.;</meta:user-defined>
    <meta:user-defined meta:name="DCTERMS.alternative">Utrechtse Soortenlijst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Utrecht</meta:user-defined>
    <dc:language>nl</dc:language>
    <meta:user-defined meta:name="xs:date/OVERHEIDop.startdatum">2018-06-07</meta:user-defined>
    <meta:user-defined meta:name="OVERHEIDgvop.Informatietype/DC.type">Beleidsregels</meta:user-defined>
    <meta:user-defined meta:name="OVERHEID.Gemeente/DCTERMS.publisher">Utrecht</meta:user-defined>
    <meta:user-defined meta:name="OVERHEID.Gemeente/OVERHEID.authority">Utrecht</meta:user-defined>
    <meta:user-defined meta:name="OVERHEIDop.betreftRegeling">CVDR620630_1</meta:user-defined>
    <meta:user-defined meta:name="OVERHEIDop.externeBijlage">Utrechtse soortenlijst|exb-2019-3388</meta:user-defined>
    <meta:user-defined meta:name="OVERHEIDop.versieInformatie"/>
  </office:meta>
</office:document-meta>
</file>